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style:vertical-align="baseline" fo:margin-bottom="0in" fo:line-height="100%"/>
      <style:text-properties style:font-name="Calibri" style:font-name-asian="Times New Roman" style:font-name-complex="Calibri" fo:font-weight="bold" style:font-weight-asian="bold" style:font-weight-complex="bold" fo:font-size="16pt" style:font-size-asian="16pt" style:font-size-complex="16pt" fo:language="ro" fo:country="RO" style:language-asian="en" style:country-asian="GB" fo:hyphenate="false"/>
    </style:style>
    <style:style style:name="P2" style:parent-style-name="Normal" style:family="paragraph">
      <style:paragraph-properties fo:text-align="center" style:vertical-align="baseline" fo:margin-bottom="0in" fo:line-height="100%"/>
      <style:text-properties style:font-name="Calibri" style:font-name-asian="Times New Roman" style:font-name-complex="Calibri" fo:font-weight="bold" style:font-weight-asian="bold" style:font-weight-complex="bold" fo:font-size="16pt" style:font-size-asian="16pt" style:font-size-complex="16pt" fo:language="ro" fo:country="RO" style:language-asian="en" style:country-asian="GB" fo:hyphenate="false"/>
    </style:style>
    <style:style style:name="P3" style:parent-style-name="Normal" style:family="paragraph">
      <style:paragraph-properties fo:text-align="center" style:vertical-align="baseline" fo:margin-bottom="0in" fo:line-height="100%"/>
      <style:text-properties style:font-name="Calibri" style:font-name-asian="Times New Roman" style:font-name-complex="Calibri" fo:font-weight="bold" style:font-weight-asian="bold" style:font-weight-complex="bold" fo:font-size="16pt" style:font-size-asian="16pt" style:font-size-complex="16pt" fo:language="ro" fo:country="RO" style:language-asian="en" style:country-asian="GB" fo:hyphenate="false"/>
    </style:style>
    <style:style style:name="P4" style:parent-style-name="Normal" style:family="paragraph">
      <style:paragraph-properties style:vertical-align="baseline" fo:margin-bottom="0in" fo:line-height="100%"/>
      <style:text-properties style:font-name="Calibri" style:font-name-asian="Times New Roman" style:font-name-complex="Calibri" fo:font-size="16pt" style:font-size-asian="16pt" style:font-size-complex="16pt" fo:language="ro" fo:country="RO" style:language-asian="en" style:country-asian="GB" fo:hyphenate="false"/>
    </style:style>
    <style:style style:name="P5" style:parent-style-name="Normal" style:family="paragraph">
      <style:paragraph-properties fo:text-align="end" style:vertical-align="baseline" fo:margin-bottom="0in" fo:line-height="100%"/>
      <style:text-properties style:font-name="Calibri" style:font-name-asian="Times New Roman" style:font-name-complex="Calibri" fo:font-weight="bold" style:font-weight-asian="bold" style:font-weight-complex="bold" fo:font-size="16pt" style:font-size-asian="16pt" style:font-size-complex="16pt" fo:language="ro" fo:country="RO" style:language-asian="en" style:country-asian="GB" fo:hyphenate="false"/>
    </style:style>
    <style:style style:name="P6" style:parent-style-name="Normal" style:family="paragraph">
      <style:paragraph-properties fo:text-align="end" style:vertical-align="baseline" fo:margin-bottom="0in" fo:line-height="100%"/>
      <style:text-properties fo:hyphenate="false"/>
    </style:style>
    <style:style style:name="T7" style:parent-style-name="DefaultParagraphFont" style:family="text">
      <style:text-properties style:font-name="Calibri" style:font-name-asian="Times New Roman" style:font-name-complex="Calibri" fo:font-weight="bold" style:font-weight-asian="bold" style:font-weight-complex="bold" fo:font-size="16pt" style:font-size-asian="16pt" style:font-size-complex="16pt" fo:language="ro" fo:country="RO" style:language-asian="en" style:country-asian="GB"/>
    </style:style>
    <style:style style:name="P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4" style:parent-style-name="Normal" style:family="paragraph">
      <style:paragraph-properties style:vertical-align="baseline" fo:margin-bottom="0in" fo:line-height="100%"/>
    </style:style>
    <style:style style:name="T15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6" style:parent-style-name="DefaultParagraphFont" style:family="text">
      <style:text-properties style:font-name-asian="Times New Roman" style:font-name-complex="Calibri" fo:font-size="16pt" style:font-size-asian="16pt" style:font-size-complex="16pt" style:text-underline-type="single" style:text-underline-style="solid" style:text-underline-width="auto" style:text-underline-mode="continuous" fo:language="ro" fo:country="RO" style:language-asian="en" style:country-asian="GB"/>
    </style:style>
    <style:style style:name="T17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3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3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3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weight="bold" style:font-weight-asian="bold" style:font-weight-complex="bold" fo:font-size="16pt" style:font-size-asian="16pt" style:font-size-complex="16pt" fo:language="ro" fo:country="RO" style:language-asian="en" style:country-asian="GB"/>
    </style:style>
    <style:style style:name="P3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3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3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3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3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3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3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4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4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42" style:parent-style-name="Normal" style:family="paragraph">
      <style:paragraph-properties style:vertical-align="baseline" fo:margin-bottom="0in" fo:line-height="100%"/>
    </style:style>
    <style:style style:name="T43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44" style:parent-style-name="DefaultParagraphFont" style:family="text">
      <style:text-properties style:font-name-asian="Times New Roman" style:font-name-complex="Calibri" fo:font-weight="bold" style:font-weight-asian="bold" style:font-weight-complex="bold" fo:font-size="16pt" style:font-size-asian="16pt" style:font-size-complex="16pt" fo:language="ro" fo:country="RO" style:language-asian="en" style:country-asian="GB"/>
    </style:style>
    <style:style style:name="P4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4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4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4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4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5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5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5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5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5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5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5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5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5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5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6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6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weight="bold" style:font-weight-asian="bold" style:font-weight-complex="bold" fo:font-size="16pt" style:font-size-asian="16pt" style:font-size-complex="16pt" fo:language="ro" fo:country="RO" style:language-asian="en" style:country-asian="GB"/>
    </style:style>
    <style:style style:name="P6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6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6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6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6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6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6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6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7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7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7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7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7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7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7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7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7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7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8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8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8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8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8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8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8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8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8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8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9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9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9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9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9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9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9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9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9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9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0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0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0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0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0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0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0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0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0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0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1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1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1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1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1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1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1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1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1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1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2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2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2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2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2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2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2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2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2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2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3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3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3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3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3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3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3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3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3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3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4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4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4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4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4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4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4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4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4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4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5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5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5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5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5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5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5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5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58" style:parent-style-name="Normal" style:family="paragraph">
      <style:paragraph-properties style:vertical-align="baseline" fo:margin-bottom="0in" fo:line-height="100%"/>
    </style:style>
    <style:style style:name="T159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60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61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62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63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64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65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66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67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68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69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70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71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72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73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74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75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76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77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78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79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80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81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82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8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8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8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8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8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8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8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9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9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192" style:parent-style-name="Normal" style:family="paragraph">
      <style:paragraph-properties style:vertical-align="baseline" fo:margin-bottom="0in" fo:line-height="100%"/>
    </style:style>
    <style:style style:name="T193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T194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95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96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97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198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P19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P200" style:parent-style-name="Normal" style:family="paragraph">
      <style:paragraph-properties style:vertical-align="baseline" fo:margin-bottom="0in" fo:line-height="100%"/>
    </style:style>
    <style:style style:name="T201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202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203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204" style:parent-style-name="DefaultParagraphFont" style:family="text">
      <style:text-properties style:font-name-asian="Times New Roman" style:font-name-complex="Calibri" fo:font-style="italic" style:font-style-asian="italic" style:font-style-complex="italic" fo:font-size="16pt" style:font-size-asian="16pt" style:font-size-complex="16pt" fo:language="ro" fo:country="RO" style:language-asian="en" style:country-asian="GB"/>
    </style:style>
    <style:style style:name="T205" style:parent-style-name="DefaultParagraphFont" style:family="text"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0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0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0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0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1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weight="bold" style:font-weight-asian="bold" style:font-weight-complex="bold" fo:font-size="16pt" style:font-size-asian="16pt" style:font-size-complex="16pt" fo:language="ro" fo:country="RO" style:language-asian="en" style:country-asian="GB"/>
    </style:style>
    <style:style style:name="P21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1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1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1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1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1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1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1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1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2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2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22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23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24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25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weight="bold" style:font-weight-asian="bold" style:font-weight-complex="bold" fo:font-size="16pt" style:font-size-asian="16pt" style:font-size-complex="16pt" fo:language="ro" fo:country="RO" style:language-asian="en" style:country-asian="GB"/>
    </style:style>
    <style:style style:name="P226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27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28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29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30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31" style:parent-style-name="Normal" style:family="paragraph">
      <style:paragraph-properties style:vertical-align="baseline" fo:margin-bottom="0in" fo:line-height="100%"/>
      <style:text-properties style:font-name-asian="Times New Roman" style:font-name-complex="Calibri" fo:font-size="16pt" style:font-size-asian="16pt" style:font-size-complex="16pt" fo:language="ro" fo:country="RO" style:language-asian="en" style:country-asian="GB"/>
    </style:style>
    <style:style style:name="P232" style:parent-style-name="Normal" style:family="paragraph">
      <style:text-properties style:font-name-complex="Calibri" fo:font-size="16pt" style:font-size-asian="16pt" style:font-size-complex="16pt"/>
    </style:style>
  </office:automatic-styles>
  <office:body>
    <office:text text:use-soft-page-breaks="true">
      <text:p text:style-name="P1">Webinar<text:s/></text:p>
      <text:p text:style-name="P2"/>
      <text:p text:style-name="P3">THE TEACHING OF GRIGORI GRABOVOI ABOUT SALVATION AND HARMONIOUS DEVELOPMENT. THE METHOD OF CONTROLLING REALITY FROM THE PHYSICAL BODY OF THE ONE GOD”.</text:p>
      <text:p text:style-name="P4"/>
      <text:p text:style-name="P5">Lector : Marina Morozkina<text:s/></text:p>
      <text:p text:style-name="P6"><text:span text:style-name="T7">27.11.2022, day 3</text:span></text:p>
      <text:p text:style-name="P8"/>
      <text:p text:style-name="P9"/>
      <text:p text:style-name="P10">Good evening everybody. </text:p>
      <text:p text:style-name="P11"/>
      <text:p text:style-name="P12">We continue working with<text:s/>Grigori Grabovoi’s<text:s/>seminar<text:s/>which talks about<text:s/>the<text:s/>mechanisms and principles that the physical body of<text:s/>One<text:s/>God uses<text:s/>to built and control reality.</text:p>
      <text:p text:style-name="P13"/>
      <text:p text:style-name="P14"><text:span text:style-name="T15"><text:tab/></text:span><text:span text:style-name="T16">Learning this information, we need to realize that our physical body has the same capabilities</text:span><text:span text:style-name="T17">.</text:span></text:p>
      <text:p text:style-name="P18">I'd like you to share with us in the chat how your concentrations have been going.<text:s/></text:p>
      <text:p text:style-name="P19"><text:tab/>We are going to talk about<text:s/>the<text:s/>next characteristics of the physical body of the<text:s/>One<text:s/>God<text:s/>that we need to<text:s/>learn from and use.<text:s/><text:tab/></text:p>
      <text:p text:style-name="P20"><text:tab/>We've been talking about such a concept as precision of control. It lies in<text:s/>choosing<text:s/>the<text:s/>correct position in terms of self perception and the perception of the world. Your human system of precision needs to be such<text:s/>that by certain point<text:s/>of time this person has all<text:s/>the<text:s/>necessary systems developed<text:s/>to save everybody<text:s/>to fully control the norm of his health<text:s/>and to control the norm of events. </text:p>
      <text:p text:style-name="P21">And<text:s/>the<text:s/>precision of control also depends on<text:s/>the precision of logical perception of information.<text:s/></text:p>
      <text:p text:style-name="P22"><text:tab/>Grigori Grabovoi<text:s/>says that<text:s/>the precision is a logical system coming from a person.<text:s/>For a person to be able to perform a precise controlling action, he needs to know the coordinates of<text:s/>precise access to control and the ways of control. </text:p>
      <text:soft-page-break/>
      <text:p text:style-name="P23"><text:tab/>And that precise knowledge is directly<text:s/>connected with the fact that God has his own physical body. When we are talking about<text:s/>the<text:s/>human physical body, God's physical body, we<text:s/>need to understand<text:s/>that every action of<text:s/>the<text:s/>physical body contains actions. </text:p>
      <text:p text:style-name="P24">And every person, in the process of their development has<text:s/>the<text:s/>task </text:p>
      <text:p text:style-name="P25">to learn to observe<text:s/>their physical body and its actions. </text:p>
      <text:p text:style-name="P26">And there is a way to normalize events just by<text:s/>observing<text:s/>certain<text:s/>parts of the physical body.<text:s/><text:tab/><text:tab/><text:tab/><text:tab/><text:tab/><text:tab/><text:tab/><text:tab/><text:tab/>Grigori<text:s/>Grabovoi<text:s/>gives an example:<text:s/>to normalize<text:s/>a<text:s/>person’s<text:s/>state<text:s/>when<text:s/>he<text:s/>has<text:s/>high<text:s/>blood pressure(hypertension), than<text:s/>you can just imagine in your perception<text:s/>the right arm<text:s/>and<text:s/>the<text:s/>head of the person who has hypertension. </text:p>
      <text:p text:style-name="P27">So, by<text:s/>such a simple action of imagining<text:s/>two body parts, we can quite quickly help<text:s/>a<text:s/>person to get<text:s/>back to<text:s/>the<text:s/>normal state. </text:p>
      <text:p text:style-name="P28"><text:tab/>And our task <text:s/>while understanding<text:s/>that a person can normalize things by concentrating on body parts, by observing and<text:s/>looking at the body parts. Why that person does certain actions with<text:s/>his<text:s/>body at certain time? You just need to set this goal.<text:s/></text:p>
      <text:p text:style-name="P29"><text:tab/>You can visualize an image of the physical body of the<text:s/>One God<text:s/>just like we did yesterday. And here it's actually mind interpretation. We can perceive the physical body of<text:s/>the<text:s/>One<text:s/>God<text:s/>while maintaining the goal related to health. </text:p>
      <text:p text:style-name="P30">And try to see what body parts of God<text:s/><text:s/>are<text:s/>perceived<text:s/>stronger. Our goal is to be constantly comparing our actions with the actions of the physical body of the<text:s/>One<text:s/>God, so<text:s/>that our<text:s/>body<text:s/>gets knowledge through our thinking as quickly as possible. So let's try to do that.<text:s/></text:p>
      <text:p text:style-name="P31"><text:tab/><text:tab/></text:p>
      <text:p text:style-name="P32">Control</text:p>
      <text:p text:style-name="P33"><text:tab/>See what organ or system you would like to normalize in your body. And while perceiving the image of the physical body of the<text:s/>One<text:s/>God, try to see what<text:s/>he is telling<text:s/>you.<text:s/>What parts of the body<text:s/>you<text:s/>need to concentrate<text:s/>on<text:s/>to solve the task that<text:s/>you<text:s/>have. So what you might see is some light effects like for example a certain body part of God is perceived brighter. </text:p>
      <text:soft-page-break/>
      <text:p text:style-name="P34">Or<text:s/>you<text:s/>might feel something in<text:s/>your<text:s/>own<text:s/>body.<text:s/>And as soon as<text:s/>you<text:s/>understand what body parts<text:s/>you<text:s/>need to be concentrating on to solve<text:s/>your<text:s/>task, just like in that example<text:s/>where Grigori Grabovoi<text:s/>tells us what to do when someone<text:s/>has hypertension, well, you<text:s/>just<text:s/>perceive<text:s/>or imagine those body parts that<text:s/>are currently the controlling areas.<text:s/></text:p>
      <text:p text:style-name="P35">So please do that. </text:p>
      <text:p text:style-name="P36"/>
      <text:p text:style-name="P37"><text:tab/>First we need to set a goal. What we need to normalize. Then we perceive the physical body of the<text:s/>One<text:s/>God. We understand that our physical body is built the same way as his body. </text:p>
      <text:p text:style-name="P38">And then we kind of express our wish to see what body parts, in<text:s/>this case, would be the controlling ones.<text:s/></text:p>
      <text:p text:style-name="P39"><text:tab/></text:p>
      <text:p text:style-name="P40"><text:tab/>In the chat<text:s/>we have a comment that<text:s/>one<text:s/>of our participants, has an area<text:s/>that<text:s/>lit up<text:s/>right between the eyebrows, the third eye. </text:p>
      <text:p text:style-name="P41"><text:tab/>Another comment<text:s/>is about an<text:s/>attendee<text:s/>that<text:s/>is saying what part of God's body got brighter.<text:s/></text:p>
      <text:p text:style-name="P42"><text:span text:style-name="T43"><text:tab/>I</text:span><text:span text:style-name="T44">f you see something on God's body, you still need to concentrate, <text:s/>on the same parts, but on your own body. So those are the areas that are the controlling areas now.<text:s/></text:span></text:p>
      <text:p text:style-name="P45"><text:tab/>Federica says that<text:s/>she feels heat<text:s/>in<text:s/>her lower back. You need to imagine that<text:s/>area<text:s/>in front of you. The<text:s/>area<text:s/>that you defined as a controlling<text:s/>one. We have a question. If the area where the problem is the problematic area, can be the controlling area?<text:s/>Yes it can. </text:p>
      <text:p text:style-name="P46"><text:tab/>Again, don't concentrate on that part, but bring that part<text:s/>into your perception.<text:s/>Margarita<text:s/>says that she feels something in her thyroid.<text:s/>That means you need to imagine in front of you<text:s/>your thyroid. And just observe what your sensations<text:s/>are<text:s/>during this concentration.<text:s/></text:p>
      <text:p text:style-name="P47"><text:tab/>Grigori Grabovoi<text:s/>has this technique, when he describes<text:s/>the<text:s/>method which is<text:s/>directed foremost at developing<text:s/>our<text:s/>consciousness,<text:s/>we need to gradually<text:s/>be defining those controlling areas of our body as we do different controls. </text:p>
      <text:soft-page-break/>
      <text:p text:style-name="P48">Because as we said, every part of our body has information of our events. Thank you. So let's move forward. </text:p>
      <text:p text:style-name="P49"/>
      <text:p text:style-name="P50"><text:tab/>Grigori Grabovoi<text:s/>talks about<text:s/>such an aspect of functioning of the physical body of the<text:s/>One<text:s/>God. That there was a specific reason in God's idea to create the<text:s/>World. </text:p>
      <text:p text:style-name="P51">And the same reason<text:s/>should prompt people<text:s/>to<text:s/>learn to act as God. </text:p>
      <text:p text:style-name="P52">A person can do the most of what he can do, and he can do it now. Everything that is directed towards achieving the goals of the<text:s/>One<text:s/>God, the goals of eternal developmen, eternal<text:s/>human health. </text:p>
      <text:p text:style-name="P53">And the area where these actions are directed, is the<text:s/>human physical body. </text:p>
      <text:p text:style-name="P54">Grigori Grabavoi<text:s/>says that when we start<text:s/>acting<text:s/>towards saving<text:s/>all<text:s/>people or saving a specific person, the basic, and probably, the only criteria for those actions<text:s/>should be<text:s/>the<text:s/>human physical body, regardless of<text:s/>person’s<text:s/>nationality,<text:s/>profession or whether we like them or not. Our actions on<text:s/>salvation need to be directed towards saving human bodies. And<text:s/>when we think this way, when we raise in our understanding the value of human body<text:s/>high up, we start getting not only to the structures that we are used to like:<text:s/>consciousness, soul,<text:s/>spirit. We start getting to the level of control through our physical body.<text:s/></text:p>
      <text:p text:style-name="P55"><text:tab/>Perceiving this highest value of<text:s/>the<text:s/>human physical body, we<text:s/>get to direct contact between our physical body and the physical body of the<text:s/>One<text:s/>God. </text:p>
      <text:p text:style-name="P56">And in this case we start understanding how God's body works and how we can communicate with it. </text:p>
      <text:p text:style-name="P57">Why do we need that? </text:p>
      <text:p text:style-name="P58">The point of such a control is to show that our physical body can be similar to the<text:s/>God’s<text:s/>physical body.<text:s/>Any external reality can be controllable in this case, and<text:s/>precisely<text:s/>controllable.<text:s/></text:p>
      <text:p text:style-name="P59">Let's do this control now.</text:p>
      <text:p text:style-name="P60"/>
      <text:p text:style-name="P61">Control</text:p>
      <text:soft-page-break/>
      <text:p text:style-name="P62"><text:tab/>At some level of perception, you need to be constantly realizing the presence<text:s/>of the physical body of the<text:s/>One<text:s/>God<text:s/>in your consciousness. </text:p>
      <text:p text:style-name="P63"><text:tab/>So,<text:s/>perceive God’s<text:s/>body and now try to perceive your body<text:s/>as<text:s/>the most valuable thing that exists in reality for you and for God. </text:p>
      <text:p text:style-name="P64">Feel that joy that you have this unique<text:s/>tool which is your physical body. And try to feel gratitude to the physical body of the<text:s/>One<text:s/>God<text:s/>and to your own physical<text:s/>body<text:s/>that you have your body and that you can develop it. </text:p>
      <text:p text:style-name="P65"><text:tab/>Observe<text:s/>what your sensations are, what your state is. And try to feel how the contact between your body and God's body is getting more precise and more clear. </text:p>
      <text:p text:style-name="P66"><text:tab/>And with this kind of self realization, it becomes very easy for you to understand how God's body<text:s/>acts,<text:s/>how it creates reality and how it controls it. It may not manifest<text:s/>best at the logical level but<text:s/>it<text:s/>could manifest<text:s/>in your internal state. Because any control<text:s/>with your physical body starts with maintaining a correct state. </text:p>
      <text:p text:style-name="P67"><text:tab/>And how<text:s/>many millennia,<text:s/>centuries, people<text:s/>have<text:s/>been hearing this phrase that human<text:s/>body<text:s/>is created in the image and likeness of God! </text:p>
      <text:p text:style-name="P68"><text:tab/>But why <text:s/>most people can't use this concept in practice? And when this information was transferred from God to people,<text:s/>the reason<text:s/>that<text:s/>this information was given<text:s/>was<text:s/>so that people would think about it and realize this information<text:s/>fully.<text:s/></text:p>
      <text:p text:style-name="P69">Maintain this concentration. I hope that everything is clear. </text:p>
      <text:p text:style-name="P70"/>
      <text:p text:style-name="P71"><text:tab/>We have a comment from<text:s/>one<text:s/>of our attendees. She compares<text:s/>her<text:s/>contact with God<text:s/>as<text:s/>contact between mother and the child. And she says that there is an<text:s/>umbilical cord between<text:s/>her and God. Thank you.<text:s/></text:p>
      <text:p text:style-name="P72"><text:tab/>Another participant says that he kind of wanted to pet himself,<text:s/>pet<text:s/>his body.<text:s/>That's because his body it's kind of a divine one.<text:s/>There is a question regarding<text:s/>the<text:s/>previous control.<text:s/>Continue to maintain that contact between your body and God's body. Try to stay in this state. </text:p>
      <text:soft-page-break/>
      <text:p text:style-name="P73"><text:tab/>The question is, if you are trying to help someone, what do you need to perceive?<text:s/>First we need to understand<text:s/>who we are helping, perceive them somehow<text:s/>but what we need to get in front of us<text:s/>is<text:s/>the area of the body of that person<text:s/>that we defined as a controlling<text:s/>one. </text:p>
      <text:p text:style-name="P74">Thank you. </text:p>
      <text:p text:style-name="P75"><text:tab/>Luminita<text:s/>says that today she felt a lot of love<text:s/>for people.<text:s/>She was crossing a street somewhere and her love was growing as she saw more and more people. And then she thought about the physical body of the<text:s/>One God<text:s/>and she realized that she is very happy<text:s/>because she exists, and because she's here. </text:p>
      <text:p text:style-name="P76"><text:tab/>Irina says that she has this all-encompassing feeling<text:s/>as if the<text:s/>One<text:s/>God encompasses<text:s/>her<text:s/>from<text:s/>all sides. And she feels warmth and she wants<text:s/>to cry<text:s/>because of her joy that<text:s/>she heard and she perceived, that God <text:s/>responded to her. Thank you. </text:p>
      <text:p text:style-name="P77"/>
      <text:p text:style-name="P78"><text:tab/>It's good that you all got involved so actively in this control. And you need to be perceiving your body this way on regular basis.<text:s/><text:tab/><text:tab/>The<text:s/>realization of a certain identity between your body and God's body will allow us to maintain our perception<text:s/>at<text:s/>a<text:s/>very high level. Any control from this level in terms of normalization<text:s/>will be<text:s/>taking place very quickly and effectively because we will be in<text:s/>direct and precise contact with the physical body of the<text:s/>One God<text:s/><text:s/>from our side. </text:p>
      <text:p text:style-name="P79"><text:tab/>Because from his side he is constantly in contact with us and there is always<text:s/>much volume of knowledge coming from<text:s/>Him. And when people say that God turned away from me, he is not helping me, they are mistaken. It is<text:s/>the<text:s/>person who lowers the importance of<text:s/>his<text:s/>physical body so much. And in this state he can't hear God<text:s/>and perceive the knowledge precisely and<text:s/>in<text:s/>timely manner.<text:tab/><text:tab/><text:tab/>Everything<text:s/>depends on us. <text:tab/>We need to be training this<text:s/>and<text:s/>getting onto this level constantly. We need to be developing the same thing in relation to other people<text:s/>whether we know them or not. </text:p>
      <text:p text:style-name="P80"><text:tab/>This level of understanding or perception<text:s/>of<text:s/>the importance of<text:s/>human physical bodies, this understanding alone can influence<text:s/><text:soft-page-break/>greatly the <text:s/>health improvement of other people. Can improve their health greatly. </text:p>
      <text:p text:style-name="P81"><text:tab/>And we know this concept which is<text:s/>described not only in the<text:s/>Teachings<text:s/>of<text:s/>Grigori Grabovoi<text:s/>that we need to perceive God in every person. And there are a few sides to this action. We need to<text:s/>perceive not only the<text:s/>manifestation of God through human physical bodies. But we need to perceive that identity<text:s/>and<text:s/>raise the importance of human physical bodies<text:s/>to the<text:s/>level of importance of the physical body of God. So,<text:s/>I hope that you<text:s/>got<text:s/>the<text:s/>chance to feel this state.<text:s/>Continue to maintain it. </text:p>
      <text:p text:style-name="P82"><text:tab/></text:p>
      <text:p text:style-name="P83"><text:tab/>And let's talk about how the physical body of the<text:s/>One<text:s/>God thinks to normalize health or events. </text:p>
      <text:p text:style-name="P84"/>
      <text:p text:style-name="P85"><text:tab/>We are going to be doing it<text:s/>ourselves now the way that the physical body of the<text:s/>One<text:s/>God does it. </text:p>
      <text:p text:style-name="P86"><text:tab/>We need to single out<text:s/>a<text:s/>period of time, kind of symbolically.<text:s/>Just like we usually do<text:s/>:<text:s/>we have minus<text:s/>infinity<text:s/>and plus<text:s/>infinity. </text:p>
      <text:p text:style-name="P87"><text:tab/>That<text:s/>part of the period that is in the future<text:s/>from the perspective of the physical<text:s/>body of the One God, corresponds to the physical body<text:s/>of a<text:s/>person, but in the future.<text:s/></text:p>
      <text:p text:style-name="P88"><text:tab/>Meaning that the next moment of reality creation<text:s/>our body is going to be there. </text:p>
      <text:p text:style-name="P89"><text:tab/>And the part of that time interval that belongs to the past,<text:s/>God perceives the thinking of the<text:s/>person. </text:p>
      <text:p text:style-name="P90">And we can recall <text:s/>what we were thinking about few minutes ago and an hour ago, or<text:s/>maybe last year. </text:p>
      <text:p text:style-name="P91"><text:tab/>And now we are working to normalize the health of our physical body.<text:s/>You need to perceive your physical body<text:s/>either<text:s/>the next moment of the reality creation or sometime in the near future. </text:p>
      <text:p text:style-name="P92">But perceived<text:s/>it<text:s/>either with your spirit or your soul. Not logically. Let's say, how do we perceive our physical body in the future with our spirit?<text:s/></text:p>
      <text:soft-page-break/>
      <text:p text:style-name="P93"><text:tab/>First you need to set<text:s/>the<text:s/>goal that you are going to be perceiving your physical body in the future with your spirit. Get your sensations involved. </text:p>
      <text:p text:style-name="P94"><text:tab/>Try to feel that your body exists either the next moment or sometime in the near future. Your body perceives, like a way of light<text:s/>or vibrations<text:s/>from your physical body that's going to be created in the future. But of course we perceive it as absolutely healthy and<text:s/>eternal<text:s/>physical body.<text:s/>When we say that we need to perceive something, we always perceive an absolute norm. </text:p>
      <text:p text:style-name="P95"><text:tab/>And this is my own kind of opinion and my own practice,<text:s/>as<text:s/>when you perceive something with your spirit, you perceive something at the level of your sensations.<text:s/>When you perceive something with your soul<text:s/>it is<text:s/>a state of<text:s/>infinite love and eternity. </text:p>
      <text:p text:style-name="P96">It<text:s/>is<text:s/>an understanding of the fact<text:s/>that the erernity<text:s/>of<text:s/>the<text:s/>body is real and that's<text:s/>the way it's always gonna be.</text:p>
      <text:p text:style-name="P97"><text:tab/>The things that we are trying to implement right now, is that we are trying to understand how the physical body of the<text:s/>One God<text:s/>performs concentration. Those feelings and sensations that you might have, we can say that they are the same as what the physical body of the<text:s/>One<text:s/>God has. </text:p>
      <text:p text:style-name="P98"/>
      <text:p text:style-name="P99"><text:tab/>Maintain that state of perceiving your body either with your spirit or with your soul. And now you can actually do it in the form of light, perceive the<text:s/>information of your thinking in the past. And when we perceive this area of information, our past, we can not just perceive it, but there we can also add information.<text:s/>We cannot yet<text:s/>go to the past without physical body, but we can think there. And since we're trying to think there our thoughts need to be<text:s/>the same as the thoughts of the physical body of the<text:s/>One<text:s/>God. And God always thinks<text:s/>with categories<text:s/>of norm, joy, love,<text:s/>light. </text:p>
      <text:p text:style-name="P100">And you can perceive that the characteristics of your events were absolutely<text:s/>normalized. </text:p>
      <text:p text:style-name="P101"><text:tab/>When we perceive this information, understandably<text:s/>there was some information that<text:s/>was a source of some problematic events in the future. </text:p>
      <text:soft-page-break/>
      <text:p text:style-name="P102"><text:tab/>When we think in the<text:s/>past the way the<text:s/>physical<text:s/>body<text:s/>of the<text:s/>One<text:s/>God thinks,<text:s/>we normalize the information of the past by doing so. </text:p>
      <text:p text:style-name="P103"><text:tab/>And now we need kind of link those<text:s/>areas:<text:s/>the area of the past and the area of the future. </text:p>
      <text:p text:style-name="P104">This is how<text:s/>Grigori Grabovoi<text:s/>says<text:s/>:<text:s/>you need to connect those<text:s/>pieces of the time interval. </text:p>
      <text:p text:style-name="P105">Now, in terms of how this can be done, I'm gonna give you my own<text:s/>understanding.<text:s/></text:p>
      <text:p text:style-name="P106"><text:tab/>We need to perform both these<text:s/>actions at the same time.</text:p>
      <text:p text:style-name="P107">So perceive with your spirit or your soul, your physical body<text:s/>in some future<text:s/>and in<text:s/>the same time think<text:s/>about normalizing your events. Think about<text:s/>that<text:s/>in the past. </text:p>
      <text:p text:style-name="P108">This is how<text:s/>the<text:s/>physical body of the<text:s/>One<text:s/>God acts<text:s/>with its<text:s/>thinking and its perception.<text:s/>Encompassing all the<text:s/>areas of the past, present and future. And I think it's clear<text:s/>at<text:s/>the level of logic that this simultaneous action allows us to create a very powerful controlling concentration, that allows to normalize<text:s/>the<text:s/>situation<text:s/>in all time intervals.<text:s/>To some extent<text:s/>an all-encompassing action.<text:s/><text:tab/><text:tab/><text:tab/><text:tab/></text:p>
      <text:p text:style-name="P109"><text:tab/>We have a comment<text:s/>in the chat<text:s/>from<text:s/>a<text:s/>participant.<text:s/>He<text:s/>says<text:s/>that there was a flow of eternity<text:s/>on<text:s/>that sphere<text:s/>of thinking. And the normalization started. Let's maintain this concentration for some time now. And observe yourself.<text:s/><text:tab/><text:tab/><text:tab/><text:tab/><text:tab/><text:tab/><text:tab/>We<text:s/>have another rule when using<text:s/><text:s/>the<text:s/>control methods of<text:s/>Grigori Grabovoi. We need to understand that we are<text:s/>in fact, changing the state of event here and now. Not that something will happen somewhere sometime. But here and now. This is what we started our<text:s/>first class with. </text:p>
      <text:p text:style-name="P110"><text:tab/>I think that's the fundamental level even<text:s/>for effective high speed control and for getting<text:s/>quick<text:s/>results. </text:p>
      <text:p text:style-name="P111">The realization of the fact<text:s/>that we are always participating in creating and controlling our reality,<text:s/>our thoughts and actions can change the state of reality dramatically.<text:s/>And we can get healthy<text:s/>physical body,<text:s/>normalize<text:s/>the<text:s/>events<text:s/>the very next moment. And it depends not only<text:s/><text:soft-page-break/>of how intense our actions are. But it also depends on whether our consciousness is ready to accept this norm. And for that we need to understand that<text:s/>we are constantly in the process of reality control. </text:p>
      <text:p text:style-name="P112"/>
      <text:p text:style-name="P113"><text:tab/>Please share your comments with us. It's very important. Maybe you have some questions. So we have a very good comment that everything is clear. </text:p>
      <text:p text:style-name="P114">Stay in this<text:s/>control and we are going to continue to move forward.<text:s/></text:p>
      <text:p text:style-name="P115"><text:tab/>And why do we start a new concentration without finishing a previous one? Because we are not doing just separate actions. </text:p>
      <text:p text:style-name="P116">We are creating a stereotype of our perception, a stereotype of our actions, that manifests themselves not only when we are doing control, but this<text:s/>should be the way we leave. </text:p>
      <text:p text:style-name="P117"/>
      <text:p text:style-name="P118"><text:tab/>And so<text:s/>one<text:s/>of our participants says that<text:s/>forgiveness came to<text:s/>her<text:s/>in relation to the past. So probably that means that something was bothering her<text:s/>and she let it go. Great, thank you. </text:p>
      <text:p text:style-name="P119">When you feel<text:s/>something like that, kind of<text:s/>subsided the problem that you had in the past,<text:s/>that's not like,<text:s/>your fantasy. This is what is really happening. </text:p>
      <text:p text:style-name="P120">When it comes to controlling the past<text:s/>people often ask how long should<text:s/>I<text:s/>be doing<text:s/>the<text:s/>control<text:s/>to change the past.<text:s/>One<text:s/>of the criteria of the fact that you changed the information in the past<text:s/>in such a way that it is not affecting your future, one<text:s/>of the criteria is, when you are recalling some event in the past<text:s/>which used to bother you. If you recall it<text:s/>now, you notice that it is not bothering you<text:s/>any more. Or you will be like,<text:s/>asking yourself, <text:s/>why it was bothering you, because<text:s/>now<text:s/>you feel like<text:s/>it is meaningless.<text:s/>And that is a<text:s/>good sign,<text:s/>a good criteria that you changed that information in the past. <text:s/></text:p>
      <text:p text:style-name="P121"/>
      <text:p text:style-name="P122"><text:tab/>Based on what we<text:s/>talked about and felt, we can get to the understanding what the difference is<text:s/>between the thinking of the physical body of the<text:s/>One<text:s/>God and the thinking of the human physical body.<text:s/></text:p>
      <text:soft-page-break/>
      <text:p text:style-name="P123"><text:tab/>Grigori<text:s/>Grabovoi<text:s/>gives the following example to illustrate the difference. If we look at how the cells<text:s/>of<text:s/>our physical body<text:s/>function and how they perceive reality,<text:s/>clearly, our<text:s/>cells are<text:s/>in very tight contact with other cells and structures of our body. And the information of<text:s/>events gets to our<text:s/>cells<text:s/>through other cells. </text:p>
      <text:p text:style-name="P124">The future of<text:s/>the<text:s/>cells is in their core. The<text:s/>past information for<text:s/>the<text:s/>cells,<text:s/>is<text:s/>like a memory of what processes took place in the cell<text:s/>due to<text:s/>the actions of the human physical body. </text:p>
      <text:p text:style-name="P125"><text:tab/>For example, when a person wants to drink some water,<text:s/>the cells don't have this information yet they don't realize it yet. And only after that person drinks that water, and through certain mechanisms,<text:s/>the<text:s/>water gets to a cell, and the water that got into<text:s/>the the cell is<text:s/>the information of that person's past. </text:p>
      <text:p text:style-name="P126"><text:tab/>So cells have to get information<text:s/>through the system that<text:s/>exists next to them.<text:s/>So the physical body of the<text:s/>One<text:s/>God works somehow<text:s/>in the same way as that cell. </text:p>
      <text:p text:style-name="P127">Every following element gets through<text:s/>some<text:s/>kind of layer<text:s/>of a quite compact dense<text:s/>events.<text:s/>A<text:s/>person who doesn't have controlling clairvoyance<text:s/>open yet, and who doesn't think about the fundamental structure of the<text:s/>World,<text:s/><text:s/>perceives himself as<text:s/>there is the<text:s/>physical body, and<text:s/>there is a lot of free space around here. And he has a motivation to do something when something happens. And that's because those levels in that person<text:s/>are not developed .He can not peceive what is really happening next to him.<text:s/></text:p>
      <text:p text:style-name="P128"><text:tab/>When we are performing controlling concentration, when we get in contact with<text:s/>the<text:s/>optical elements of our structures, we don't think about the fact that <text:s/>in front of us or somewhere next to us<text:s/>there is a huge amount of information that constantly kind of gives certain informational pressure our<text:s/>physical body. And our<text:s/><text:s/>consciousness, soul and spirit have to constantly kind of overcome<text:s/>the density of that information. And the same<text:s/>situation<text:s/>is<text:s/>when it comes to the information of the past events.<text:s/></text:p>
      <text:p text:style-name="P129"><text:tab/></text:p>
      <text:p text:style-name="P130"><text:tab/>For a person to develop<text:s/>such an ability<text:s/>to perform constant control,<text:s/>to make sure that<text:s/>only positive events are created in their<text:s/><text:soft-page-break/>life, he needs to get used to the thought that right next to his physical body<text:s/>there is always something happening. </text:p>
      <text:p text:style-name="P131">The difference between how<text:s/>the human physical body perceives, and how the<text:s/>physical<text:s/>body<text:s/>of the<text:s/>One<text:s/>God perceives,<text:s/>allies in this.<text:s/><text:tab/>God is always in action.<text:s/>God knows that it is necessary to perform certain controlling actions. God is always in action. He knows that<text:s/>He has to control<text:s/>all the time.<text:s/>Obviously this action is natural for the<text:s/>Creator. It's not something stressful for him. </text:p>
      <text:p text:style-name="P132"><text:tab/>People, since they don't fully realize<text:s/>that there is always something happening and they always need to be doing something about it, they suddenly encounter problems in their lives<text:s/>and they ask,<text:s/>why? And they start thinking about it and they think that God<text:s/>punished<text:s/>them for something. God doesn't punish anybod! It's<text:s/>not the action<text:s/>He created, and it doesn't exist for God. The unexpected problems in life<text:s/>is<text:s/>related to what we've been talking about. </text:p>
      <text:p text:style-name="P133"><text:tab/>For a certain<text:s/>problem to happen, the information needs to accumulate. And only after it accumulates, it manifests in reality. </text:p>
      <text:p text:style-name="P134">And when a person starts<text:s/>transitioning to<text:s/>the perception<text:s/>identical to the perception of<text:s/>the physical<text:s/>body of the One God, the<text:s/>perception of these processes,<text:s/>he begins to understand that everything is simple. In order<text:s/>to<text:s/>never have any problematic events,<text:s/>certain informational impulses needs to be emanated from a person's body, soul, spirit and consciousness<text:s/>that<text:s/>would be constantly interacting<text:s/>with that density of events. </text:p>
      <text:p text:style-name="P135"><text:tab/>By doing so, we can create<text:s/>such conditions that all events in the future are harmonious ones. And it shouldn't be stressful for us. It's not something <text:s/>we should be doing all our lives.<text:s/>People need to have interesting lives,<text:s/>they need to<text:s/>be<text:s/>creative in their lives. </text:p>
      <text:p text:style-name="P136"><text:tab/>And for that, a<text:s/>person needs<text:s/>to get into a certain position that he constantly influences<text:s/>the information<text:s/>and simply by tuning in<text:s/>to<text:s/>achieving fundamental goals of God, striving to achieve eternal life for all,<text:s/>striving to maintain contact with the physical body of<text:s/>One<text:s/>God, striving to develop, controlling clairvoyance and controlling forecasting<text:s/>to see and realize the density of<text:s/>these informational events<text:s/>the same way people see and perceive the physical reality. </text:p>
      <text:soft-page-break/>
      <text:p text:style-name="P137"><text:tab/>Because when a person sees that he can always do certain actions to prevent<text:s/>the negative events. </text:p>
      <text:p text:style-name="P138">But for a person to strive and to start<text:s/>seeing this area,<text:s/>needs to have certain knowledge<text:s/>that will help him<text:s/>through associative thinking<text:s/>to understand or identify<text:s/>what he sees<text:s/>when he has his controlling clairvoyance open<text:s/>and<text:s/>to develop that future knowledge.<text:s/>God set up physical reality in such a way<text:s/>that<text:s/>people are<text:s/>surrounded by constant pressure from external objects. </text:p>
      <text:p text:style-name="P139"><text:tab/>And<text:s/>Grigori Grabovoi<text:s/>invites us to<text:s/>think<text:s/>about why cities are built the way<text:s/>they are built. Why for example streets<text:s/>have certain widths. And why there are streets between buildings? </text:p>
      <text:p text:style-name="P140">And I'm also gonna add<text:s/>to this analysis<text:s/>something.<text:s/></text:p>
      <text:p text:style-name="P141"/>
      <text:p text:style-name="P142"><text:tab/>We know that our body functions in the presence of different forces in external reality. There is<text:s/>the<text:s/>atmospheric pressure that affects our bodies in a certain way,<text:s/>the<text:s/>gravity,<text:s/>some radiation<text:s/>and so on.<text:s/>So, we can not just say that we live and there is just emptiness around us.<text:s/></text:p>
      <text:p text:style-name="P143"><text:tab/>The human physical body is in constant contact with<text:s/>the<text:s/>elements of external reality. </text:p>
      <text:p text:style-name="P144"><text:tab/>And now since it's time to learn to perceive the world the way the physical body of the<text:s/>One<text:s/>God does, we can base it on<text:s/>our<text:s/>perception of how external reality works<text:s/>and start understanding how informational reality works,<text:s/>to learn to control the state of this reality. Because as we know, first it<text:s/>is informational reality<text:s/>and then,<text:s/>based on information, all other<text:s/>events are created. So let's do the following practice. </text:p>
      <text:p text:style-name="P145"/>
      <text:p text:style-name="P146"><text:tab/>The<text:s/>goal is to realize what kind of conditions our<text:s/>physical body lives<text:s/>and functions,<text:s/>keeping in mind that our physical body is constantly influenced by things like atmospheric pressure and gravity.<text:s/></text:p>
      <text:p text:style-name="P147"><text:tab/>Let's imagine or see depending on your abilities, that in the infinite future,<text:s/><text:s/>and in the infinite past,<text:s/>there is an infinite number of layers of information<text:s/>and their light is constantly projected into our<text:s/><text:soft-page-break/>physical body. And depending on how our physical body interacts with this information, we<text:s/>get certain events or certain state of our health. </text:p>
      <text:p text:style-name="P148"><text:tab/>In<text:s/>one<text:s/>of his seminars<text:s/>Grigori Grabovoi<text:s/>says<text:s/>that this<text:s/>informational interaction from different areas of time<text:s/>is so real and it is so dense, that in<text:s/>some remote future<text:s/>there<text:s/>is<text:s/>still information<text:s/>that some problematic situations could happen because our nuclear weapons have not been restructured yet. <text:s/>This information of possible nuclear explosions, even now it affects<text:s/>negativelly<text:s/>the physical state of human bodies. And let alone<text:s/>the <text:s/>information of events that are closer to that information. </text:p>
      <text:p text:style-name="P149"><text:tab/>But there is good news.<text:s/>The human physical body, the<text:s/>personality is a controlling level. We just need to realize that and be in an active state when from a person,<text:s/>from<text:s/>his<text:s/>physical body<text:s/>impulses of powerful harmonizing lights are constantly emanated. </text:p>
      <text:p text:style-name="P150">And those impulses<text:s/>will be transforming<text:s/>the<text:s/>negative information. Even<text:s/>the<text:s/>negative information that we are not aware of.<text:s/><text:tab/><text:tab/>We know that<text:s/>the physical body of the<text:s/>One<text:s/>God is<text:s/>fully protected<text:s/>and <text:s/>nothing negative can ever happen to it.<text:s/><text:tab/><text:tab/><text:tab/><text:tab/>As<text:s/>Grigori Grabovoi<text:s/>says, when God drinks water<text:s/>he always drinks pure water. </text:p>
      <text:p text:style-name="P151">Why does it happen? I'm gonna give you a simple but true explanation. </text:p>
      <text:p text:style-name="P152"><text:tab/>God and his physical body<text:s/>are under<text:s/>very powerful protection of the light that is<text:s/>emanated from him<text:s/>to<text:s/>the<text:s/>external reality. And whatever information gets closer to<text:s/>the physical body of the<text:s/>One God, upon interaction with this powerful light, it<text:s/>is<text:s/>instantly transformed.<text:s/><text:tab/><text:tab/><text:tab/><text:tab/><text:tab/><text:tab/><text:tab/><text:tab/><text:tab/><text:tab/><text:tab/>Grigori Grabovoi<text:s/>says, that if<text:s/>a person constantly compares his physical body with the physical body of<text:s/>the<text:s/>One God,<text:s/>first based on those regular concentrations, meaning like we are going to be explaining to ourselves that<text:s/>this is how it is, and when this understanding becomes natural to us,<text:s/>then this powerful mechanism will be<text:s/>emanating from the<text:s/>person<text:s/>and then the human physical body will become as protected as the physical body of the<text:s/>One<text:s/>God.<text:s/><text:soft-page-break/><text:tab/>It's good when a person can see<text:s/>the physical body of the<text:s/>One<text:s/>God and when he can see the miracles. For example this well known fact from the Bible, when Jesus Christ was walking<text:s/>on the water.<text:s/>The water<text:s/>was turned into<text:s/>a<text:s/>powerful platform that was holding his<text:s/>body. </text:p>
      <text:p text:style-name="P153"><text:tab/>And Grigori Grabavoi<text:s/>says that God's envoys <text:s/>people who we call Saints<text:s/>or prophets. They manifest the characteristics<text:s/>of the<text:s/>physical body of the<text:s/>One<text:s/>God.<text:s/>God gave<text:s/>them these<text:s/>capabilities. </text:p>
      <text:p text:style-name="P154">And we can see the way the physical body of the<text:s/>One<text:s/>God works through the lives of those people.<text:s/>But we need to be creating<text:s/><text:s/>a correct level of our understanding<text:s/>why are<text:s/>those people coming to the<text:s/>Earth. Because<text:s/>one<text:s/>of the principles of<text:s/>the structure of our reality is the principle of equality. </text:p>
      <text:p text:style-name="P155"><text:tab/>God gave<text:s/>all<text:s/>people capabilities to developed to the highest level<text:s/>and<text:s/>no<text:s/>one<text:s/>has any sort of limitations. </text:p>
      <text:p text:style-name="P156"><text:tab/>When those people people like Saints <text:s/>come to the<text:s/>Earth, that shows their way to other people. </text:p>
      <text:p text:style-name="P157">And what's interesting,<text:s/>if we are somewhere, let's say in a city and we see that the physical body of the<text:s/>One<text:s/>God passes next to us, we understand that<text:s/>due to<text:s/>those properties<text:s/>of his body, that city or that area<text:s/>are protected<text:s/>and there cannot be any natural disaster. There cannot be any nuclear explosion. Because the presence of the physical body of the<text:s/>One<text:s/>God normalizes<text:s/>the area<text:s/>where<text:s/>He<text:s/>is. </text:p>
      <text:p text:style-name="P158"><text:span text:style-name="T159"><text:tab/></text:span><text:span text:style-name="T160">And the presence of<text:s/></text:span><text:span text:style-name="T161">Saints</text:span><text:span text:style-name="T162"><text:s/>and pro</text:span><text:span text:style-name="T163">ph</text:span><text:span text:style-name="T164">ets</text:span><text:span text:style-name="T165"><text:s/>also<text:s/></text:span><text:span text:style-name="T166">leads</text:span><text:span text:style-name="T167"><text:s/>to the fact that there cannot be any disasters in those areas.<text:s/></text:span><text:span text:style-name="T168"><text:tab/></text:span><text:span text:style-name="T169"><text:tab/></text:span><text:span text:style-name="T170"><text:tab/></text:span><text:span text:style-name="T171"><text:tab/></text:span><text:span text:style-name="T172">And if we continue <text:s/>this analogy<text:s/></text:span><text:span text:style-name="T173">,</text:span><text:span text:style-name="T174"><text:s/></text:span><text:span text:style-name="T175">when we get this knowledge</text:span><text:span text:style-name="T176">, w</text:span><text:span text:style-name="T177">hen we develop those levels, which is what we've been doing for three days</text:span><text:span text:style-name="T178">,</text:span><text:span text:style-name="T179"> </text:span><text:span text:style-name="T180">w</text:span><text:span text:style-name="T181">e are gradually developing our physical body to a level where the area where our physical body is becomes protected.</text:span><text:span text:style-name="T182"> </text:span></text:p>
      <text:p text:style-name="P183"><text:tab/>It turns out that this work<text:s/>of yours<text:s/>on developing your consciousness, has also<text:s/>global characteristic. </text:p>
      <text:p text:style-name="P184">And if we<text:s/>continue,<text:s/><text:s/>those people who are gonna be next to us,<text:s/>who we are going to be socializing with, at certain level they will be understanding<text:s/>that our bodies have certain characteristics that are different from the physical bodies of regular people. </text:p>
      <text:soft-page-break/>
      <text:p text:style-name="P185"><text:tab/>This understanding will allow people to perceive the knowledge that<text:s/>we are going to be constantly radiating. This kind of development is a very powerful way<text:s/>to transfer knowledge.<text:s/><text:tab/><text:tab/><text:tab/><text:tab/><text:tab/><text:tab/></text:p>
      <text:p text:style-name="P186"><text:tab/>Now we<text:s/>are going to do one<text:s/>more practice. Before we were talking about constant comparison<text:s/>of<text:s text:c="2"/>the way our physical body acts and the physical body of the<text:s/>One<text:s/>God acts. And now let's talk about<text:s/>kind of co-working <text:s/>between our physical body and the physical body of the<text:s/>One<text:s/>God in terms of<text:s/>building physical reality.<text:s/><text:tab/><text:tab/><text:tab/><text:tab/>So we know that<text:s/>a<text:s/>person is constantly through the light of<text:s/>his<text:s/>thinking<text:s/>which<text:s/>influences<text:s/>the<text:s/>infinite events in the future. </text:p>
      <text:p text:style-name="P187">But the speed of<text:s/>the light of thinking is much lower<text:s/>than the speed of the light of soul. </text:p>
      <text:p text:style-name="P188">Every moment our soul creates an impulse<text:s/>that spreads into eternity.<text:s/>The light<text:s/>of<text:s/>the soul is very white. </text:p>
      <text:p text:style-name="P189">And if we look at the configuration of the action of human soul, then we will see<text:s/>that the<text:s/>light<text:s/>is coming from the physical body<text:s/>kind of,<text:s/>like from<text:s/>one<text:s/>point. And then it gets volume. And when it gets into eternity,<text:s/>it<text:s/>gets those<text:s/>eternal<text:s/>properties. </text:p>
      <text:p text:style-name="P190"><text:tab/>The action of God's soul from the<text:s/>very beginning of that impulse has<text:s/>eternal<text:s/>characteristics. </text:p>
      <text:p text:style-name="P191">The light<text:s/>of God's soul and the light of human soul, at some point they get united and they create<text:s/>this joint level of reality control. And this<text:s/>joint action<text:s/>defines the norm of all phenomena. </text:p>
      <text:p text:style-name="P192"><text:span text:style-name="T193"><text:tab/></text:span><text:span text:style-name="T194">So we need perceive</text:span><text:span text:style-name="T195"><text:s/>t</text:span><text:span text:style-name="T196">hat mechanism of action of human soul</text:span><text:span text:style-name="T197"><text:s/>t</text:span><text:span text:style-name="T198">hat spreads into eternity. </text:span></text:p>
      <text:p text:style-name="P199"><text:tab/>And we need to imagine<text:s/>the<text:s/>light of God's soul<text:s/>that has characteristics of eternity<text:s/>in every point<text:s/>and see how<text:s/>those two combine and how they interact. </text:p>
      <text:p text:style-name="P200"><text:span text:style-name="T201"><text:tab/></text:span><text:span text:style-name="T202">And when we combine those two optical levels we can see that</text:span><text:span text:style-name="T203"><text:s/>a</text:span><text:span text:style-name="T204">ny creative control is possible</text:span><text:span text:style-name="T205">. </text:span></text:p>
      <text:p text:style-name="P206"><text:tab/>And the method to combine those flows, the method that Grigori Grabavoi<text:s/>gives us<text:s/>says that we need to do that through imagining a certain controlling construct. </text:p>
      <text:soft-page-break/>
      <text:p text:style-name="P207"><text:tab/>If we imagine the light of human soul and the light of God's soul,<text:s/>our<text:s/>own way,<text:s/>it might not be precisely, but to make sure that this control is precise,<text:s/>Grigori Grabovoi<text:s/>says that we need to<text:s/>imagine a sphere in front of us, where every point of that sphere has<text:s/>unlimited glow. </text:p>
      <text:p text:style-name="P208"><text:tab/>We kind of symbolically perceive<text:s/>the light of God's soul. Then we get into the center of the sphere<text:s/>a silvery glow<text:s/>which is how we see symbolically the light of our soul. So let's do it right away. </text:p>
      <text:p text:style-name="P209"/>
      <text:p text:style-name="P210">Control</text:p>
      <text:p text:style-name="P211"/>
      <text:p text:style-name="P212"><text:tab/>There is a sphere in front of<text:s/>you. It is glowing. Every point of that sphere has<text:s/>infinite glow. It is the light of God's soul. </text:p>
      <text:p text:style-name="P213">In the center of the sphere<text:s/>you<text:s/>pereceive a silvery white glow. </text:p>
      <text:p text:style-name="P214">This is the<text:s/>light of<text:s/>our<text:s/>soul.<text:s/>Now bring that sphere inside<text:s/>your<text:s/>physical body. At the same time,<text:s/>you<text:s/>need to set the goal<text:s/>of the<text:s/>control<text:s/>:<text:s/>to solve all<text:s/>the<text:s/>tasks inside<text:s/>our<text:s/>physical body. </text:p>
      <text:p text:style-name="P215"><text:tab/>Because our physical body is<text:s/>the solution of<text:s/>the<text:s/>tasks. And you can<text:s/>single out some specific tasks<text:s/>to<text:s/>make your control more specific.<text:s/></text:p>
      <text:p text:style-name="P216"><text:tab/>And now<text:s/>you<text:s/>need to move<text:s/>this sphere up and down a few times<text:s/>within<text:s/>your<text:s/>body, so that<text:s/>your<text:s/>body is filled with those two<text:s/>levels of glow. Your<text:s/>glow with the information of<text:s/>the tasks that have been resolved<text:s/>and the glow from the physical body of the<text:s/>One God. </text:p>
      <text:p text:style-name="P217">See how this<text:s/>sphere<text:s/>moves up and down<text:s/>into<text:s/>your physical body<text:s/>and<text:s/>observe yourselves.<text:s/>Move it and observe yourself and now there is gonna be more<text:s/>important information. </text:p>
      <text:p text:style-name="P218"><text:tab/>Can you imagine<text:s/>what<text:s/>unlimited,<text:s/>amazing capabilities<text:s/><text:s/>God gave to<text:s/>our physical bodies? </text:p>
      <text:p text:style-name="P219"><text:tab/>We are using the light of<text:s/>God’s<text:s/>soul<text:s/>to normalize our tasks. </text:p>
      <text:p text:style-name="P220"><text:tab/>And we have it because we are humans and originally we were created by God. God<text:s/>created<text:s/>every person,<text:s/>gave him tasks and believed in him. </text:p>
      <text:p text:style-name="P221"/>
      <text:soft-page-break/>
      <text:p text:style-name="P222"><text:tab/>And the maximum level of control<text:s/>is<text:s/>the principle of<text:s/>self respect<text:s/>. </text:p>
      <text:p text:style-name="P223"><text:tab/>Now please realize that you are a person<text:s/>who is created by God<text:s/>and you have<text:s/>unlimited<text:s/>levels<text:s/>in terms of self-control. </text:p>
      <text:p text:style-name="P224">Having united the<text:s/>realization of the highest importance of the physical body, and the<text:s/>highest level of self-respect, you are a person who God loves and who<text:s/>God<text:s/>trusts.<text:s/><text:tab/><text:tab/><text:tab/><text:tab/><text:tab/><text:tab/><text:tab/>And when you perform any controlling action from this level<text:s/>of self realization,<text:s/>the quality<text:s/>and the speed of your control, get closer to the quality of speed of control by God.<text:s/><text:tab/><text:tab/><text:tab/><text:tab/><text:tab/><text:tab/>We add<text:s/>one<text:s/>more controlling element.<text:s/><text:tab/><text:tab/><text:tab/><text:tab/>When we know where the physical body of God is, then perceiving the powerful light<text:s/>that comes from God to us, we are creating a very<text:s/>powerful<text:s/>protection of our physical body and our events. <text:tab/><text:tab/><text:tab/><text:tab/><text:tab/><text:tab/><text:tab/><text:tab/><text:tab/><text:tab/><text:tab/>And we can also direct the<text:s/>light of God to any events, to any information. And this way we will be protecting and harmonizing those events. </text:p>
      <text:p text:style-name="P225"><text:tab/>And again, we can develop such unlimited capabilities when we constantly realize<text:s/>our true nature. The true nature of our physical body, which is created in the image and likeness of<text:s/>the physical body of God.<text:s/></text:p>
      <text:p text:style-name="P226"><text:tab/>This concludes our three days<text:s/>webinar. </text:p>
      <text:p text:style-name="P227"/>
      <text:p text:style-name="P228"><text:tab/>I think you<text:s/>were<text:s/>able to see that you did a great job and that you got to a different level of self perception and self realization. </text:p>
      <text:p text:style-name="P229"/>
      <text:p text:style-name="P230">Thank you and I hope to see you next time.<text:s/></text:p>
      <text:p text:style-name="P231"> </text:p>
      <text:p text:style-name="P2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msonormal0" style:display-name="msonormal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n" style:country-asian="GB" fo:hyphenate="false"/>
    </style:style>
    <style:style style:name="paragraph" style:display-name="paragraph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n" style:country-asian="GB" fo:hyphenate="false"/>
    </style:style>
    <style:style style:name="textrun" style:display-name="textrun" style:family="text" style:parent-style-name="DefaultParagraphFont"/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FollowedHyperlink" style:display-name="FollowedHyperlink" style:family="text" style:parent-style-name="DefaultParagraphFont">
      <style:text-properties fo:color="#800080" style:text-underline-type="single" style:text-underline-style="solid" style:text-underline-width="auto" style:text-underline-mode="continuous"/>
    </style:style>
    <style:style style:name="spellingerror" style:display-name="spellingerro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lena Dosu</meta:initial-creator>
    <dc:creator>Elena Dosu</dc:creator>
    <meta:creation-date>2022-11-29T17:28:00Z</meta:creation-date>
    <dc:date>2022-12-01T17:54:00Z</dc:date>
    <meta:template xlink:href="Normal" xlink:type="simple"/>
    <meta:editing-cycles>3</meta:editing-cycles>
    <meta:editing-duration>PT174300S</meta:editing-duration>
    <meta:document-statistic meta:page-count="18" meta:paragraph-count="67" meta:word-count="5026" meta:character-count="33608" meta:row-count="238" meta:non-whitespace-character-count="28649"/>
  </office:meta>
</office:document-meta>
</file>