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fo:hyphenate="false"/>
    </style:style>
    <style:style style:name="P2" style:parent-style-name="Normal" style:family="paragraph">
      <style:paragraph-properties fo:text-align="center"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fo:hyphenate="false"/>
    </style:style>
    <style:style style:name="P3" style:parent-style-name="Normal" style:family="paragraph">
      <style:paragraph-properties fo:text-align="center"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fo:hyphenate="false"/>
    </style:style>
    <style:style style:name="P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fo:hyphenate="false"/>
    </style:style>
    <style:style style:name="P5" style:parent-style-name="Normal" style:family="paragraph">
      <style:paragraph-properties fo:text-align="end"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fo:hyphenate="false"/>
    </style:style>
    <style:style style:name="P6" style:parent-style-name="Normal" style:family="paragraph">
      <style:paragraph-properties fo:text-align="end" style:vertical-align="baseline" fo:margin-bottom="0in" fo:line-height="100%"/>
      <style:text-properties fo:hyphenate="false"/>
    </style:style>
    <style:style style:name="T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9" style:parent-style-name="Normal" style:family="paragraph">
      <style:paragraph-properties style:vertical-align="baseline" fo:margin-bottom="0in" fo:line-height="100%"/>
    </style:style>
    <style:style style:name="T2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2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2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2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2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3"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3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5" style:parent-style-name="ListParagraph" style:list-style-name="LFO1" style:family="paragraph">
      <style:paragraph-properties style:vertical-align="baseline" fo:margin-bottom="0in" fo:line-height="100%"/>
    </style:style>
    <style:style style:name="T4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4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4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4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5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6" style:parent-style-name="Normal" style:family="paragraph">
      <style:paragraph-properties style:vertical-align="baseline" fo:margin-bottom="0in" fo:line-height="100%"/>
    </style:style>
    <style:style style:name="T5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6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69" style:parent-style-name="Normal" style:family="paragraph">
      <style:paragraph-properties style:vertical-align="baseline" fo:margin-bottom="0in" fo:line-height="100%"/>
    </style:style>
    <style:style style:name="T70"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71"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72"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73"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7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7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7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7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7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7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8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8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8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8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7"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9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9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0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1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1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1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13" style:parent-style-name="Normal" style:family="paragraph">
      <style:paragraph-properties style:vertical-align="baseline" fo:margin-bottom="0in" fo:line-height="100%"/>
    </style:style>
    <style:style style:name="T11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1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1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1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1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1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2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13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13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13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3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4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4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4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14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4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4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4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147" style:parent-style-name="Normal" style:family="paragraph">
      <style:paragraph-properties style:vertical-align="baseline" fo:margin-bottom="0in" fo:line-height="100%"/>
    </style:style>
    <style:style style:name="T14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4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5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6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7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71"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2"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3"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4"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5"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6"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7"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8"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79" style:parent-style-name="DefaultParagraphFont" style:family="text">
      <style:text-properties style:font-name-asian="Times New Roman" style:font-name-complex="Calibri" fo:font-size="14pt" style:font-size-asian="14pt" style:font-size-complex="14pt" style:text-underline-type="single" style:text-underline-style="solid" style:text-underline-width="auto" style:text-underline-mode="continuous" fo:language="ro" fo:country="RO" style:language-asian="en" style:country-asian="GB"/>
    </style:style>
    <style:style style:name="T18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8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19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0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215" style:parent-style-name="Normal" style:family="paragraph">
      <style:paragraph-properties style:vertical-align="baseline" fo:margin-bottom="0in" fo:line-height="100%"/>
    </style:style>
    <style:style style:name="T21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1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2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2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3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4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5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258" style:parent-style-name="Normal" style:family="paragraph">
      <style:paragraph-properties style:vertical-align="baseline" fo:margin-bottom="0in" fo:line-height="100%"/>
    </style:style>
    <style:style style:name="T25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6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27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7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7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8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8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8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8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28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285" style:parent-style-name="Normal" style:family="paragraph">
      <style:paragraph-properties style:vertical-align="baseline" fo:margin-bottom="0in" fo:line-height="100%"/>
    </style:style>
    <style:style style:name="T28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28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8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8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29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0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0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0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1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1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1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1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1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1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1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1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1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1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2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2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32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2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3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3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3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3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34" style:parent-style-name="Normal" style:family="paragraph">
      <style:paragraph-properties style:vertical-align="baseline" fo:margin-bottom="0in" fo:line-height="100%"/>
    </style:style>
    <style:style style:name="T33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3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33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338"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339"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340"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34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34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343" style:parent-style-name="Normal" style:family="paragraph">
      <style:paragraph-properties style:vertical-align="baseline" fo:margin-bottom="0in" fo:line-height="100%"/>
    </style:style>
    <style:style style:name="T34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4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4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4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4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4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5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P364" style:parent-style-name="Normal" style:family="paragraph">
      <style:paragraph-properties style:vertical-align="baseline" fo:margin-bottom="0in" fo:line-height="100%"/>
    </style:style>
    <style:style style:name="T36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6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7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8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9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39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9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9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394" style:parent-style-name="Normal" style:family="paragraph">
      <style:paragraph-properties style:vertical-align="baseline" fo:margin-bottom="0in" fo:line-height="100%"/>
    </style:style>
    <style:style style:name="T39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9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9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39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39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0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1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2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3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4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4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44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48" style:parent-style-name="Normal" style:family="paragraph">
      <style:paragraph-properties style:vertical-align="baseline" fo:margin-bottom="0in" fo:line-height="100%"/>
    </style:style>
    <style:style style:name="P449" style:parent-style-name="Normal" style:family="paragraph">
      <style:paragraph-properties style:vertical-align="baseline" fo:margin-bottom="0in" fo:line-height="100%"/>
    </style:style>
    <style:style style:name="P450" style:parent-style-name="Normal" style:family="paragraph">
      <style:paragraph-properties style:vertical-align="baseline" fo:margin-bottom="0in" fo:line-height="100%"/>
    </style:style>
    <style:style style:name="T451" style:parent-style-name="Strong" style:family="text">
      <style:text-properties style:font-name-complex="Calibri" fo:font-size="14pt" style:font-size-asian="14pt" style:font-size-complex="14pt"/>
    </style:style>
    <style:style style:name="P452" style:parent-style-name="Normal" style:family="paragraph">
      <style:paragraph-properties style:vertical-align="baseline" fo:margin-bottom="0in" fo:line-height="100%"/>
    </style:style>
    <style:style style:name="T453" style:parent-style-name="Strong" style:family="text">
      <style:text-properties style:font-name-complex="Calibri" fo:font-size="14pt" style:font-size-asian="14pt" style:font-size-complex="14pt"/>
    </style:style>
    <style:style style:name="P454" style:parent-style-name="Normal" style:family="paragraph">
      <style:paragraph-properties style:vertical-align="baseline" fo:margin-bottom="0in" fo:line-height="100%"/>
    </style:style>
    <style:style style:name="T455" style:parent-style-name="Strong" style:family="text">
      <style:text-properties style:font-name-complex="Calibri" fo:font-size="14pt" style:font-size-asian="14pt" style:font-size-complex="14pt"/>
    </style:style>
    <style:style style:name="P456" style:parent-style-name="Normal" style:family="paragraph">
      <style:paragraph-properties style:vertical-align="baseline" fo:margin-bottom="0in" fo:line-height="100%"/>
    </style:style>
    <style:style style:name="T457" style:parent-style-name="Strong" style:family="text">
      <style:text-properties style:font-name-complex="Calibri" fo:font-size="14pt" style:font-size-asian="14pt" style:font-size-complex="14pt"/>
    </style:style>
    <style:style style:name="P45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5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6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7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471" style:parent-style-name="Normal" style:family="paragraph">
      <style:paragraph-properties style:vertical-align="baseline" fo:margin-bottom="0in" fo:line-height="100%"/>
    </style:style>
    <style:style style:name="T47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7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7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7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7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7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7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7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5"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48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49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498" style:parent-style-name="Normal" style:family="paragraph">
      <style:paragraph-properties style:vertical-align="baseline" fo:margin-bottom="0in" fo:line-height="100%"/>
    </style:style>
    <style:style style:name="T49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0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1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11"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2"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3"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4"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5"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6"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7" style:parent-style-name="DefaultParagraphFont" style:family="text">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51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51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2"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523"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52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2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3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3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3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3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3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535" style:parent-style-name="Normal" style:family="paragraph">
      <style:paragraph-properties style:vertical-align="baseline" fo:margin-bottom="0in" fo:line-height="100%"/>
    </style:style>
    <style:style style:name="T536"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37"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38"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39"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40"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41"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42"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43"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44" style:parent-style-name="DefaultParagraphFont" style:family="text">
      <style:text-properties style:font-name-asian="Times New Roman" style:font-name-complex="Calibri" fo:font-style="italic" style:font-style-asian="italic" style:font-style-complex="italic" fo:font-size="14pt" style:font-size-asian="14pt" style:font-size-complex="14pt" fo:language="ro" fo:country="RO" style:language-asian="en" style:country-asian="GB"/>
    </style:style>
    <style:style style:name="T54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4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4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4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4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5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6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7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8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59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0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1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61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1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2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2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22" style:parent-style-name="Normal" style:family="paragraph">
      <style:paragraph-properties style:vertical-align="baseline" fo:margin-bottom="0in" fo:line-height="100%"/>
    </style:style>
    <style:style style:name="T62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2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2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26" style:parent-style-name="DefaultParagraphFont" style:family="text">
      <style:text-properties style:font-name-asian="Times New Roman" style:font-name-complex="Calibri" fo:font-size="14pt" style:font-size-asian="14pt" style:font-size-complex="14pt" style:language-asian="en" style:country-asian="GB"/>
    </style:style>
    <style:style style:name="T62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2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2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4"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5"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6"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7"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8"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39"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40"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41"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42"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T643" style:parent-style-name="DefaultParagraphFont" style:family="text">
      <style:text-properties style:font-name-asian="Times New Roman" style:font-name-complex="Calibri" fo:font-size="14pt" style:font-size-asian="14pt" style:font-size-complex="14pt" fo:language="ro" fo:country="RO" style:language-asian="en" style:country-asian="GB"/>
    </style:style>
    <style:style style:name="P64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4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4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4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4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4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4"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65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5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5"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666"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667" style:parent-style-name="Normal" style:family="paragraph">
      <style:paragraph-properties style:vertical-align="baseline" fo:margin-bottom="0in" fo:line-height="100%"/>
      <style:text-properties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66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69"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0"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1"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2"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3"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4"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5"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6"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7"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P678" style:parent-style-name="Normal" style:family="paragraph">
      <style:paragraph-properties style:vertical-align="baseline" fo:margin-bottom="0in" fo:line-height="100%"/>
      <style:text-properties style:font-name-asian="Times New Roman" style:font-name-complex="Calibri" fo:font-size="14pt" style:font-size-asian="14pt" style:font-size-complex="14pt" fo:language="ro" fo:country="RO" style:language-asian="en" style:country-asian="GB"/>
    </style:style>
    <style:style style:name="T679" style:parent-style-name="DefaultParagraphFont" style:family="text">
      <style:text-properties style:font-name-complex="Calibri" fo:font-size="14pt" style:font-size-asian="14pt" style:font-size-complex="14pt"/>
    </style:style>
  </office:automatic-styles>
  <office:body>
    <office:text text:use-soft-page-breaks="true">
      <text:p text:style-name="P1">Webinar<text:s/></text:p>
      <text:p text:style-name="P2"/>
      <text:p text:style-name="P3">THE TEACHING OF GRIGORI GRABOVOI ABOUT SALVATION AND HARMONIOUS DEVELOPMENT. THE METHOD OF CONTROLLING REALITY FROM THE PHYSICAL BODY OF THE ONE GOD”.</text:p>
      <text:p text:style-name="P4"/>
      <text:p text:style-name="P5">Lector : Marina Morozkina<text:s/></text:p>
      <text:p text:style-name="P6"><text:span text:style-name="T7">26.11.2022, day 2</text:span></text:p>
      <text:p text:style-name="P8"/>
      <text:p text:style-name="P9"/>
      <text:p text:style-name="P10"/>
      <text:p text:style-name="P11">Good evening everybody!<text:s/></text:p>
      <text:p text:style-name="P12"/>
      <text:p text:style-name="P13"><text:tab/>We continue our webinar. I would like to hear from you<text:s/>how your day has been<text:s/>so<text:s/>far. </text:p>
      <text:p text:style-name="P14"><text:tab/>Remember that I asked you to maintain that state that you were in last night. The<text:s/>state of status where we tried to bring<text:s/>in immediate recognition.<text:s/>The<text:s/>fact that we constantly participate in creating and controlling reality. I hope you got<text:s/>the<text:s/>chance to<text:s/>recall<text:s/>and maintain that state. Just a few words, if you can type them in our chat, just if you were able to do that or not and if you were<text:s/>able to do it<text:s/>, if your<text:s/>events<text:s/>were<text:s/>happening<text:s/>somehow differently. </text:p>
      <text:p text:style-name="P15">Perfect<text:s/>we<text:s/>have<text:s/>the<text:s/>first comments. We have a comment from Rosanna. She says that<text:s/>the<text:s/>reality was harmonious and that she controlled it. </text:p>
      <text:p text:style-name="P16">We have a comment from Marina. She says that her day was very purposeful. </text:p>
      <text:p text:style-name="P17">Another comment from<text:s/>Marisol<text:s/>who says<text:s/>that<text:s/>everything was kind of flowing and everything<text:s/>was<text:s/>like there was more<text:s/>peace. </text:p>
      <text:p text:style-name="P18">And we have a comment from Maria. She says that<text:s/>today<text:s/>the time seemed to be more than<text:s/>it<text:s/>used to be. </text:p>
      <text:p text:style-name="P19"><text:span text:style-name="T20">That's a very good observation. </text:span><text:span text:style-name="T21">Because when we structure our controlling abilities using the example of how God controls the world</text:span><text:span text:style-name="T22">,<text:s/></text:span><text:span text:style-name="T23">we al</text:span><text:span text:style-name="T24">so</text:span><text:span text:style-name="T25"><text:s/>are capable to control time. </text:span></text:p>
      <text:p text:style-name="P26"><text:tab/>Katrina says that she's<text:s/>so<text:s/>happy now and she can't remember if she has ever been that happy. <text:s/>That's really good. <text:s/>Your comments showed<text:s/>me that you really took the material we discussed last night seriously<text:s/>and you tried<text:s/>to recognize that status of yours. </text:p>
      <text:p text:style-name="P27">You did pretty straightforward actions<text:s/>and you got such amazing results. </text:p>
      <text:p text:style-name="P28">Another comment from Rosanna. She says that she read to the previous comment and she says that she also<text:s/>feels that<text:s/>the<text:s/>events are kind of<text:s/>happening slower and there is more calmness. And Rosella says that<text:s/>it has been a state of peace, quietness, harmony, serenity<text:s/>in<text:s/>constant<text:s/>company of<text:s/><text:soft-page-break/>God. And she finally feels herself at home. Great, thank you. <text:s/>Those of you who didn't get a chance to<text:s/>leave a comment, I hope that you also<text:s/>had<text:s/>some positive experience. </text:p>
      <text:p text:style-name="P29"/>
      <text:p text:style-name="P30"><text:tab/>And today we are going to continue to study, cognize and observe how the body of the<text:s/>One<text:s/>God<text:s/>functions.<text:s/> </text:p>
      <text:p text:style-name="P31">And this understanding of how God's body works,<text:s/>you need to apply this understanding to yourself. </text:p>
      <text:p text:style-name="P32">This is the our goal. Just<text:s/>to cognize how God's body works<text:s/>is not really enough. </text:p>
      <text:p text:style-name="P33"><text:tab/>Our goal,<text:s/>and this goal was set for us by God when he created us,<text:s/>is to learn to act the same way as he does. </text:p>
      <text:p text:style-name="P34">And not only to learn to act<text:s/>like he does with your<text:s/>soul,<text:s/>thinking and consciousness. But also<text:s/>to learn to act the way his body does.<text:s/><text:tab/><text:tab/><text:tab/><text:tab/>The human physical body has amazing capabilities in terms of reality control. And it's not<text:s/>only the work of such structures as thinking and perception. Even though we know that those two structures thinking and perception can only function the way they do<text:s/>when a person<text:s/>has a physical body. A person can implement the goals that were set for them by God<text:s/>to the fullest only when they have their physical body.<text:s/></text:p>
      <text:p text:style-name="P35"><text:tab/>And that's why when Grigori Grabavoi<text:s/>was introducing his<text:s/>Teachings, one of the points was that we need to be developing the principle of non dying. </text:p>
      <text:p text:style-name="P36"><text:tab/>Because if<text:s/>everyone<text:s/>has a physical body,<text:s/>that fact guarantees that eternal life is gonna be provided to all. And people who study the<text:s/>Teachings<text:s/>of<text:s/>Grigori Grabovoi<text:s/>often ask:<text:s/></text:p>
      <text:p text:style-name="P37"/>
      <text:p text:style-name="P38">What is God's physical body?<text:s/>What is<text:s/>it<text:s/>like?<text:s/>Has anyone<text:s/>seen it?<text:s/></text:p>
      <text:p text:style-name="P39">And another question is:<text:s/></text:p>
      <text:p text:style-name="P40">Why did God create<text:s/>his physical body for himself?<text:s/></text:p>
      <text:p text:style-name="P41">Why can't he control reality without the body? </text:p>
      <text:p text:style-name="P42"/>
      <text:p text:style-name="P43"><text:tab/>There is a number of reasons why he did that and why he created the first human<text:s/>physical body for himself. </text:p>
      <text:p text:style-name="P44"/>
      <text:list text:style-name="LFO1" text:continue-numbering="true">
        <text:list-item>
          <text:p text:style-name="P45"><text:span text:style-name="T46">First of all he needed to make sure that human physical body</text:span><text:span text:style-name="T47"><text:s/></text:span><text:span text:style-name="T48">can have all</text:span><text:span text:style-name="T49"><text:s/>the c</text:span><text:span text:style-name="T50">apabilities that he wanted<text:s/></text:span><text:span text:style-name="T51">him<text:s/></text:span><text:span text:style-name="T52">to have. </text:span><text:span text:style-name="T53">He needed to make sure that the body would be 100% efficient. </text:span></text:p>
        </text:list-item>
      </text:list>
      <text:p text:style-name="P54">And also<text:s/>the physical body makes<text:s/>the processes<text:s/>manifested,<text:s/>that<text:s/>processes<text:s/>he<text:s/>makes<text:s/>with his<text:s/>soul,<text:s/>consciousness and spirit. And for a<text:s/>person<text:s/>to learn to implement their divine potential<text:s/>they needed<text:s/>someone<text:s/>to be an example.<text:s/></text:p>
      <text:p text:style-name="P55"/>
      <text:p text:style-name="P56"><text:span text:style-name="T57"><text:tab/></text:span><text:span text:style-name="T58">And<text:s/></text:span><text:span text:style-name="T59">Grigori Grabovoi</text:span><text:span text:style-name="T60"><text:s/>says that<text:s/></text:span><text:span text:style-name="T61">a</text:span><text:span text:style-name="T62"><text:s/></text:span><text:span text:style-name="T63">person</text:span><text:span text:style-name="T64"><text:s/>can learn pretty much anything from<text:s/></text:span><text:span text:style-name="T65">so</text:span><text:span text:style-name="T66">mebody who is like them</text:span><text:span text:style-name="T67">.</text:span><text:span text:style-name="T68"> </text:span></text:p>
      <text:p text:style-name="P69"><text:span text:style-name="T70">W</text:span><text:span text:style-name="T71">e can say that God became</text:span><text:span text:style-name="T72"><text:s/>a</text:span><text:span text:style-name="T73"><text:s/>human, for the human to become God.</text:span><text:span text:style-name="T74"><text:tab/></text:span><text:span text:style-name="T75"><text:tab/></text:span><text:span text:style-name="T76">And for us to be able to learn from the physical body of<text:s/></text:span><text:span text:style-name="T77">One</text:span><text:span text:style-name="T78"><text:s/>God</text:span><text:span text:style-name="T79">,</text:span><text:span text:style-name="T80"><text:s/>we need to have a perception of the physical body of the<text:s/></text:span><text:span text:style-name="T81">One</text:span><text:span text:style-name="T82"><text:s/>God</text:span><text:span text:style-name="T83">.</text:span><text:span text:style-name="T84"><text:s/></text:span><text:span text:style-name="T85">So</text:span><text:span text:style-name="T86">mewhere in our consciousness we need to have a perception of God's body.<text:s/></text:span></text:p>
      <text:p text:style-name="P87"><text:tab/>Grigori Grabovoi<text:s/>says that all people<text:s/>to get the same knowledge from God<text:s/>so<text:s/>that we can help God develop our reality towards harmony. </text:p>
      <text:p text:style-name="P88"><text:tab/>If we have this goal, but we don't tell people anything about the physical body of the<text:s/>One<text:s/>God, we just tell them<text:s/>ok, there is God and you need to imagine<text:s/>Him. Then different people imagine God differently.<text:s/><text:tab/><text:tab/><text:tab/><text:tab/>But as<text:s/>soon as we say that God has the same<text:s/>human<text:s/>physical body<text:s/>as humans do, then all people when thinking about God they would have the image of<text:s/>the<text:s/>God<text:s/>human physical body.<text:s/><text:tab/><text:tab/><text:tab/><text:tab/><text:tab/><text:tab/><text:tab/>And now we need to do that.<text:s/>Just like we're imagining the process of creating reality<text:s/>and our participation in that process</text:p>
      <text:p text:style-name="P89"/>
      <text:p text:style-name="P90"><text:tab/><text:s text:c="2"/>Now<text:s/>somewhere either in front of you or in<text:s/>some part of your consciousness, I'd like you to perceive the physical body of the<text:s/>One<text:s/>God. And try to make this perception stable and constant. Because when we imagine the physical body of the<text:s/>One<text:s/>God, when we think about it, how his body thinks in different situations in order to harmonize them, then right away we get all<text:s/>the<text:s/>necessary knowledge from the physical body of the<text:s/>One<text:s/>God. At the level of<text:s/>thinking people have direct contact with the physical body of the<text:s/>One<text:s/>God. </text:p>
      <text:p text:style-name="P91">This contact becomes more manifested<text:s/>at the sensitive level<text:s/>through the state of the physical body. When<text:s/>a<text:s/>person<text:s/>is<text:s/>thinking is directed towards<text:s/>implementation of God's goals. When we synchronize our thinking with the thinking of the physical body of the<text:s/>One<text:s/>God, then this contact which<text:s/>already<text:s/>exists, becomes very manifested. And when a<text:s/>person<text:s/>thinks with such categories as eternity, eternal<text:s/>life, eternal developments,<text:s/>then<text:s/>in<text:s/>these<text:s/>case<text:s/>very<text:s/>fast and precise<text:s/>transfer of knowledge takes place<text:s/>from the physical body of the<text:s/>One<text:s/>God to the human physical body.<text:s/><text:tab/><text:tab/><text:tab/><text:tab/><text:tab/><text:tab/>And we know that<text:s/>to get results in terms of your<text:s/>personal task<text:s/>or<text:s/>some macro tasks,<text:s/>we know that<text:s/>the<text:s/>precision of your actions is very important. <text:s/></text:p>
      <text:p text:style-name="P92">Let's practice now. </text:p>
      <text:p text:style-name="P93"/>
      <text:p text:style-name="P94"/>
      <text:p text:style-name="P95"/>
      <text:p text:style-name="P96"/>
      <text:soft-page-break/>
      <text:p text:style-name="P97">Control</text:p>
      <text:p text:style-name="P98"><text:tab/>Now you can imagine in your perception the physical body<text:s/>of the<text:s/>One<text:s/>God. And also<text:s/>at the same time observe yourself. And see if there are any positive changes in terms of your state. </text:p>
      <text:p text:style-name="P99"><text:tab/>When we see that our thoughts and<text:s/>intentions are the same as<text:s/>the<text:s/>ones of the physical body of the<text:s/>One<text:s/>God, and<text:s/>when we choose to think this way,<text:s/>not because<text:s/>someone<text:s/>forced us, but because we<text:s/>chose it ourselves, then we get into the fundamental level of control in the world. </text:p>
      <text:p text:style-name="P100">And then our control can be instant, meaning we might be getting instant results. Now that we are perceiving<text:s/>as the physical body of the<text:s/>One<text:s/>God, try to perceive the fact that his physical body<text:s/>is in such a system<text:s/>where reality is created. It develops in a certain way. And at the same time every element<text:s/>of reality is a<text:s/>system that is under control. And since we are doing this comparison<text:s/>of how our body works with how the body of the<text:s/>One<text:s/>God<text:s/>works, it turns out that we can implement the same level of control<text:s/>of<text:s/>all<text:s/>the<text:s/>elements of reality.<text:s/></text:p>
      <text:p text:style-name="P101"><text:tab/>And now try with your internal vision, to<text:s/>get inside your physical body. And try to find<text:s/>the level inside your physical body<text:s/>that response<text:s/>to your thinking<text:s/>which is synchronized with the thinking of the physical body of the<text:s/>One<text:s/>God. </text:p>
      <text:p text:style-name="P102">We find that area<text:s/>where we know that<text:s/>all<text:s/>constructively creative events will be implemented.<text:s/>You have built this construct,<text:s/>the physical body of the<text:s/>One<text:s/>God, then the level where our thinking is synchronized with the thinking of the physical body of the<text:s/>One<text:s/>God,<text:s/>tune in solving achieving the goal of providing eternal life to all. And tune in to the fact that all goals in terms of providing people with<text:s/>eternal and<text:s/>harmonious development will be achieved. </text:p>
      <text:p text:style-name="P103"><text:tab/>And see how your sensations are changing<text:s/>due to the fact that you have created this<text:s/>powerful harmonization of your body<text:s/>with<text:s/>God's body. And with your internal vision, get into your body and try to find an area<text:s/>that responds to this<text:s/>kind of thinking.<text:s/></text:p>
      <text:p text:style-name="P104">Some people say that this area is located<text:s/>somewhere around our heart.<text:s/>Some people say that it's located<text:s/>somewhere around our<text:s/>solar plexus. </text:p>
      <text:p text:style-name="P105"><text:tab/>And now you can imagine a controlling sphere in front of you<text:s/>and then<text:s/>imagine in that sphere the goals that you have in such<text:s/>a<text:s/>way that they have already been achieved. <text:s/>Could be like<text:s/>something related to yourselves. </text:p>
      <text:p text:style-name="P106">And then bring that sphere inside your body to that<text:s/>area<text:s text:c="2"/>that responded to the synchronization of<text:s/>the thinking of your body and the thinking of God's body. </text:p>
      <text:p text:style-name="P107"><text:tab/>Imagine that your body has been filled with goals and those goals or those tasks have been normalized. </text:p>
      <text:soft-page-break/>
      <text:p text:style-name="P108">The human<text:s/>physical<text:s/>body is a normalizer<text:s/>of his tasks.<text:s/>Grigori Grabovoi<text:s/>says that the human physical body is like a<text:s/>tuning fork. The body that works the following way. </text:p>
      <text:p text:style-name="P109">If you perceive any task inside the level that we've been talking about, the level where it is ablutely clear<text:s/>that all your tasks will be<text:s/>solved,<text:s/>the level where<text:s/>your consciousness understands that the tasks are ablutely clear, then you<text:s/>solve those tasks<text:s/>and you get the full-fledged mechanism of<text:s/>solving any tasks. <text:s/></text:p>
      <text:p text:style-name="P110"><text:tab/>Maintain the<text:s/>concentration and observe your sensations and your state. </text:p>
      <text:p text:style-name="P111"><text:tab/>And try to maintain that intention, try to maintain<text:s/>your thoughts on the task of providing eternal life to all.<text:s/>Because concentrating on this level of tasks, allows us to activate the area where<text:s/>we brought our tasks. You can maintain this concentration for<text:s/>some time. </text:p>
      <text:p text:style-name="P112"/>
      <text:p text:style-name="P113"><text:span text:style-name="T114"><text:tab/></text:span><text:span text:style-name="T115">And I would like to know if my explanation was clear and al</text:span><text:span text:style-name="T116">so</text:span><text:span text:style-name="T117"><text:s/>how it is going, what are you feeling? Maybe you have questions, or maybe you want me to clarify<text:s/></text:span><text:span text:style-name="T118">so</text:span><text:span text:style-name="T119">mething.<text:s/></text:span><text:span text:style-name="T120"><text:tab/></text:span><text:span text:style-name="T121"><text:tab/></text:span><text:span text:style-name="T122"><text:tab/></text:span><text:span text:style-name="T123"><text:tab/></text:span><text:span text:style-name="T124"><text:tab/></text:span><text:span text:style-name="T125"><text:tab/></text:span><text:span text:style-name="T126"><text:tab/></text:span><text:span text:style-name="T127"><text:tab/></text:span><text:span text:style-name="T128"><text:tab/></text:span><text:span text:style-name="T129">And all those things that we've been practicing last night and tonight, that's not<text:s/></text:span><text:span text:style-name="T130">so</text:span><text:span text:style-name="T131">mething that you just do once.</text:span><text:span text:style-name="T132"> </text:span><text:span text:style-name="T133">W</text:span><text:span text:style-name="T134">e can't really be let's say</text:span><text:span text:style-name="T135"><text:s/>for 1</text:span><text:span text:style-name="T136"><text:s/>hour, 3 times a day, similar to God and then the rest of the time not. And the same thing thing with the understanding of how to control reality</text:span><text:span text:style-name="T137">.</text:span><text:span text:style-name="T138"><text:s/></text:span><text:span text:style-name="T139">W</text:span><text:span text:style-name="T140">e can</text:span><text:span text:style-name="T141"><text:s/>not</text:span><text:span text:style-name="T142"><text:s/>just understand this three hours per day. </text:span></text:p>
      <text:p text:style-name="P143">Those practices allow us to get to such a level of self realization<text:s/>when<text:s/>our<text:s/>thinking<text:s/>and our<text:s/>consciousness<text:s/>are<text:s/>going to be positively influencing the<text:s/>creation of the next moment of reality<text:s/>automatically. </text:p>
      <text:p text:style-name="P144"><text:tab/>Now we have a comment from<text:s/>Rodica.<text:s/>She has<text:s/>a feeling of love<text:s/>for all objects of reality. Roxana<text:s/>says that<text:s/>she feels<text:s/>something. Rosella says everything is very simple indeed. </text:p>
      <text:p text:style-name="P145">I agree with you 100% Rosella. Everything is very simple we<text:s/>can't even imagine how simple it is. And thanks to<text:s/>Grigori Grabovoi<text:s/>who in quite simple terms explains us this fundamental simplicity. </text:p>
      <text:p text:style-name="P146">I have<text:s/>a comment<text:s/>from Barbara<text:s/>that when she is imagining the physical body of the<text:s/>One<text:s/>God, she usually imagines<text:s/>the body of<text:s/>Grigori Grabovoi.<text:s/>Thank you, Barbara. And we have a comment from Josepa who says<text:s/>-<text:s/>can<text:s/>we, when<text:s/>imagining the physical body of the<text:s/>One<text:s/>God, can<text:s/>we imagine<text:s/>the<text:s/><text:s/>physical body<text:s/>any<text:s/>every<text:s/>person? </text:p>
      <text:p text:style-name="P147"><text:span text:style-name="T148"><text:tab/></text:span><text:span text:style-name="T149">We have a<text:s/></text:span><text:span text:style-name="T150">question here</text:span><text:span text:style-name="T151"><text:s/>:</text:span><text:span text:style-name="T152"><text:s/>Why are<text:s/></text:span><text:span text:style-name="T153">we<text:s/></text:span><text:span text:style-name="T154">perceiving the physical body of<text:s/></text:span><text:span text:style-name="T155">One</text:span><text:span text:style-name="T156"><text:s/>God?<text:s/></text:span><text:span text:style-name="T157">I</text:span><text:span text:style-name="T158">f we want to try to help a<text:s/></text:span><text:span text:style-name="T159">person</text:span><text:span text:style-name="T160"><text:s/>to improve<text:s/></text:span><text:span text:style-name="T161">his</text:span><text:span text:style-name="T162"><text:s/>health, improve<text:s/></text:span><text:span text:style-name="T163">his</text:span><text:span text:style-name="T164"><text:s/>psychological state</text:span><text:span text:style-name="T165">, t</text:span><text:span text:style-name="T166">hen this technique of seeing the physical body of the<text:s/></text:span><text:span text:style-name="T167">One</text:span><text:span text:style-name="T168"><text:s/>God in the physical body of that<text:s/></text:span><text:span text:style-name="T169">person</text:span><text:span text:style-name="T170"><text:s/>who you are trying to help is good.<text:s/></text:span><text:span text:style-name="T171">We</text:span><text:span text:style-name="T172"><text:s/>need to learn to see the manifestation of the physical body of the<text:s/></text:span><text:span text:style-name="T173">One</text:span><text:span text:style-name="T174"><text:s/>God in<text:s/></text:span><text:soft-page-break/><text:span text:style-name="T175">every<text:s/></text:span><text:span text:style-name="T176">person</text:span><text:span text:style-name="T177">, regardless of <text:s/>our attitude towards that<text:s/></text:span><text:span text:style-name="T178">person</text:span><text:span text:style-name="T179">.</text:span><text:span text:style-name="T180"><text:s/>That's a way to help other people get knowledge from the physical body of the<text:s/></text:span><text:span text:style-name="T181">One</text:span><text:span text:style-name="T182"><text:s/>God</text:span><text:span text:style-name="T183"><text:s/>and</text:span><text:span text:style-name="T184"> </text:span><text:span text:style-name="T185">h</text:span><text:span text:style-name="T186">elp them choose</text:span><text:span text:style-name="T187"><text:s/>t</text:span><text:span text:style-name="T188">he path of their development.<text:s/></text:span><text:span text:style-name="T189"><text:tab/></text:span><text:span text:style-name="T190">But if we have the goal that we have had today</text:span><text:span text:style-name="T191">,</text:span><text:span text:style-name="T192"> </text:span><text:span text:style-name="T193">w</text:span><text:span text:style-name="T194">hich is to understand how the physical<text:s/></text:span><text:span text:style-name="T195">body</text:span><text:span text:style-name="T196"><text:s/>of the<text:s/></text:span><text:span text:style-name="T197">One</text:span><text:span text:style-name="T198"><text:s/></text:span><text:span text:style-name="T199">God<text:s/></text:span><text:span text:style-name="T200">things</text:span><text:span text:style-name="T201">, h</text:span><text:span text:style-name="T202">ow<text:s/></text:span><text:span text:style-name="T203">His<text:s/></text:span><text:span text:style-name="T204">body acts</text:span><text:span text:style-name="T205"><text:s/>i</text:span><text:span text:style-name="T206">n the world</text:span><text:span text:style-name="T207">,<text:s/></text:span><text:span text:style-name="T208">then<text:s/></text:span><text:span text:style-name="T209">here<text:s/></text:span><text:span text:style-name="T210">we need to imagine the physical body of the<text:s/></text:span><text:span text:style-name="T211">One</text:span><text:span text:style-name="T212"><text:s/>God that we can learn<text:s/></text:span><text:span text:style-name="T213">so</text:span><text:span text:style-name="T214">mething from. <text:s/></text:span></text:p>
      <text:p text:style-name="P215"><text:span text:style-name="T216"><text:tab/></text:span><text:span text:style-name="T217">I think that option that Barbara suggested is a good<text:s/></text:span><text:span text:style-name="T218">One</text:span><text:span text:style-name="T219">.<text:s/></text:span><text:span text:style-name="T220">My, individual practical work</text:span><text:span text:style-name="T221">, w</text:span><text:span text:style-name="T222">hen I read in the<text:s/></text:span><text:span text:style-name="T223">T</text:span><text:span text:style-name="T224">eaching</text:span><text:span text:style-name="T225">s</text:span><text:span text:style-name="T226"><text:s/>of<text:s/></text:span><text:span text:style-name="T227">Grigori Grabovoi</text:span><text:span text:style-name="T228"><text:s/></text:span><text:span text:style-name="T229">t</text:span><text:span text:style-name="T230">hat God has<text:s/></text:span><text:span text:style-name="T231">H</text:span><text:span text:style-name="T232">is own physical body</text:span><text:span text:style-name="T233">, a</text:span><text:span text:style-name="T234">nd then we witnessed Grigori Grabavo</text:span><text:span text:style-name="T235">i’s</text:span><text:span text:style-name="T236"><text:s/>statement that he is<text:s/></text:span><text:span text:style-name="T237">T</text:span><text:span text:style-name="T238">he<text:s/></text:span><text:span text:style-name="T239">S</text:span><text:span text:style-name="T240">econd<text:s/></text:span><text:span text:style-name="T241">C</text:span><text:span text:style-name="T242">oming of Jesus Christ</text:span><text:span text:style-name="T243">,</text:span><text:span text:style-name="T244"><text:s/></text:span><text:span text:style-name="T245">a</text:span><text:span text:style-name="T246">nd that statement was supported by</text:span><text:span text:style-name="T247"><text:s/>a</text:span><text:span text:style-name="T248"><text:s/>lot of written testimonies of his results</text:span><text:span text:style-name="T249">,<text:s/></text:span><text:span text:style-name="T250">well, results<text:s/></text:span><text:span text:style-name="T251">in<text:s/></text:span><text:span text:style-name="T252">terms of saving people</text:span><text:span text:style-name="T253">,</text:span><text:span text:style-name="T254"><text:s/>saving<text:s/></text:span><text:span text:style-name="T255">so</text:span><text:span text:style-name="T256">me objects.</text:span><text:span text:style-name="T257">..</text:span></text:p>
      <text:p text:style-name="P258"><text:span text:style-name="T259">And when I read</text:span><text:span text:style-name="T260">,</text:span><text:span text:style-name="T261"><text:s/>in<text:s/></text:span><text:span text:style-name="T262">o</text:span><text:span text:style-name="T263">ne</text:span><text:span text:style-name="T264"><text:s/>of his lectures</text:span><text:span text:style-name="T265">,</text:span><text:span text:style-name="T266"><text:s/>about the religion of<text:s/></text:span><text:span text:style-name="T267">G</text:span><text:span text:style-name="T268">rigori Grabovoi, t</text:span><text:span text:style-name="T269">hat God<text:s/></text:span><text:span text:style-name="T270">embedded<text:s/></text:span><text:span text:style-name="T271">himself into the body of Grigori Grabavo</text:span><text:span text:style-name="T272">i</text:span><text:span text:style-name="T273">, a</text:span><text:span text:style-name="T274">nd <text:s/>God did it for the first time,</text:span><text:span text:style-name="T275"><text:s/>so</text:span><text:span text:style-name="T276"><text:s/>that people can learn from him directly.</text:span><text:span text:style-name="T277"><text:s/>And all this information<text:s/></text:span><text:span text:style-name="T278">w</text:span><text:span text:style-name="T279">as<text:s/></text:span><text:span text:style-name="T280">i</text:span><text:span text:style-name="T281">n<text:s/></text:span><text:span text:style-name="T282">s</text:span><text:span text:style-name="T283">ync with my understanding of the situation. </text:span></text:p>
      <text:p text:style-name="P284"><text:tab/>And, I was lucky<text:s/>I was able<text:s/>to meet with<text:s/>Grigori Grabovoi<text:s/>and I also<text:s/>got a chance to see how he treats other people. And it was very interesting to observe him. Because<text:s/>you don't get to meet God every day. </text:p>
      <text:p text:style-name="P285"><text:span text:style-name="T286"><text:tab/></text:span><text:span text:style-name="T287">And</text:span><text:span text:style-name="T288"><text:s/>t</text:span><text:span text:style-name="T289">he way he was acting was always</text:span><text:span text:style-name="T290"><text:s/>in sync</text:span><text:span text:style-name="T291"><text:s/>with what he is teaching</text:span><text:span text:style-name="T292">.<text:s/></text:span><text:span text:style-name="T293">And, I told myself that this is</text:span><text:span text:style-name="T294"><text:s/>t</text:span><text:span text:style-name="T295">he<text:s/></text:span><text:span text:style-name="T296">person</text:span><text:span text:style-name="T297"><text:s/>who I'd like to learn from. And to learn how to live and how to treat other people and how to treat the whole<text:s/></text:span><text:span text:style-name="T298">W</text:span><text:span text:style-name="T299">orld.</text:span><text:span text:style-name="T300"><text:s text:c="2"/></text:span><text:span text:style-name="T301"><text:tab/></text:span><text:span text:style-name="T302">W</text:span><text:span text:style-name="T303">hen</text:span><text:span text:style-name="T304"><text:s/>w</text:span><text:span text:style-name="T305">e're talking about the physical body of the<text:s/></text:span><text:span text:style-name="T306">One</text:span><text:span text:style-name="T307"><text:s/></text:span><text:span text:style-name="T308">God, for</text:span><text:span text:style-name="T309"><text:s/>me it is easier to just</text:span><text:span text:style-name="T310"><text:s/>i</text:span><text:span text:style-name="T311">magine the physical body</text:span><text:span text:style-name="T312"><text:s/>of Grigori Grabovoi</text:span><text:span text:style-name="T313">.</text:span><text:span text:style-name="T314"> But it is everybody's individual choice how to</text:span><text:span text:style-name="T315"><text:s/>i</text:span><text:span text:style-name="T316">magine the physical body of the<text:s/></text:span><text:span text:style-name="T317">One</text:span><text:span text:style-name="T318"><text:s/></text:span><text:span text:style-name="T319">God.<text:s/></text:span><text:span text:style-name="T320">Thank you.</text:span><text:span text:style-name="T321"><text:s/></text:span></text:p>
      <text:p text:style-name="P322"><text:tab/>The comments here are amazing. </text:p>
      <text:p text:style-name="P323">We have another<text:s/>comment from<text:s/>Marisol. She says - it<text:s/>was very powerful. First I felt a lot of energy from God himself. It was hard to visualize. But it was a very powerful process of communication at the level of heart. And I have a<text:s/>lot of light in my head. <text:s/>And a lot of<text:s/>love. Thank you.<text:s/>Try to memorize this state and try to stay in it. </text:p>
      <text:p text:style-name="P324">Barbara says<text:s/>that when<text:s/>she<text:s/>placed the sphere in the area of<text:s/>her solar<text:s/>plexus,<text:s/>there was a wave of light that structured<text:s/>her<text:s/>entire body. And then the light spread<text:s/>throughout the apartment and beyond it to like<text:s/>into<text:s/>the entire reality. But the most beautiful thing is that<text:s/>she<text:s/>really felt<text:s/>the contact with the physical body of the<text:s/>One<text:s/>God.<text:s/>Thank you, Barbara again, trying to memorize this state and try to always perceive yourself in that state. </text:p>
      <text:soft-page-break/>
      <text:p text:style-name="P325"><text:tab/>Roxana says that we've got this experience of contact with God in this new configuration. And the question is, how can we teach<text:s/>other people to do this? </text:p>
      <text:p text:style-name="P326"><text:tab/>I think you need to be practicing this and then you can teach those methods to other people based on your own practice. Because basically everything is very simple.<text:s/>To get to the level of thinking which is synchronized with the thinking of the<text:s/>One<text:s/>God<text:s/>perceive the image of<text:s/>His physical body,<text:s/><text:s/>find an area inside your body where this controlling construct is reflected<text:s/>and<text:s/>place in that area<text:s/>an image of your goals that have already been achieved.<text:s/>But it's good if you have<text:s/>your own experience and practice,<text:s/>as<text:s/>this way you can pass this knowledge, not only at the level of logic, but at the level of spiritual<text:s/>cognition. </text:p>
      <text:p text:style-name="P327"><text:tab/>We have a comment from Luminita<text:s/>- I<text:s/>was feeling<text:s/>the<text:s/>vibration<text:s/>of the<text:s/>physical body of the<text:s/>One<text:s/>God,<text:s/>joy<text:s/>in<text:s/>my body in the area of my heart<text:s/>and<text:s/>I was in a state, <text:s/>where I wanted to help<text:s/>to<text:s/>save<text:s/>all the<text:s/>people.</text:p>
      <text:p text:style-name="P328">And God made me smile and made me feel love<text:s/>and<text:s/>energy. Another participant says that there is such a harmony that it is hard to describe it with words. Thank you everybody did great. </text:p>
      <text:p text:style-name="P329"><text:tab/>Larysa says that she felt<text:s/>a<text:s/>heat<text:s/>in her<text:s/>body. And that her body was burning like there was a fire burning, but it wasn't like harming her.<text:s/>And it was burning in<text:s/>her<text:s/>arms, legs<text:s/>and especially<text:s/>in<text:s/>her head, her torso.<text:s/>And she realized that everything is changing in her<text:s/>and everything is changing in the world. Thank you. And we have a good comment from Katerina.<text:s/>She felt the physical body of the<text:s/>One<text:s/>God to her right. And there was a cold air<text:s/>coming into her body. </text:p>
      <text:p text:style-name="P330">And there was a feeling of very deep<text:s/>purification of her body. As if the whole eternity was<text:s/>purifying<text:s/>her<text:s/>body. Irina says that she also<text:s/>perceived<text:s/>the body of<text:s/>Grigori Grabovoi<text:s/>as the physical body of the<text:s/>One<text:s/>God. And she perceived<text:s/>it strong,<text:s/>confident,<text:s/>calm<text:s/>as someone who<text:s/>knows,<text:s/>who has answers to all questions. And there was a feeling of shining,<text:s/>and<text:s/>warm light. Thank you.<text:s/></text:p>
      <text:p text:style-name="P331"><text:tab/>And<text:s/>Roxana<text:s/>is asking where she can get that statement that<text:s/>Grigori Grabovoi is<text:s/>The<text:s/>Second<text:s/>Coming of Jesus Christ.</text:p>
      <text:p text:style-name="P332"><text:tab/>I will give you a link during the break. I'll put it in the chat. And another comment is that this participant has confidence now that<text:s/>he<text:s/>has<text:s/>enough power to<text:s/>solve<text:s/>his<text:s/>problems. </text:p>
      <text:p text:style-name="P333"><text:tab/>And Luminita says that she thanks for the information about The<text:s/>Second<text:s/>Coming of Jesus Christ and that<text:s/>it is great that we have this chance to learn directly from the physical body of the<text:s/>One<text:s/>God. I agree with you 100%.<text:s/></text:p>
      <text:p text:style-name="P334"><text:span text:style-name="T335"><text:tab/></text:span><text:span text:style-name="T336">I often say that we are very lucky</text:span><text:span text:style-name="T337"><text:s/>t</text:span><text:span text:style-name="T338">hat we are born during the time when God came to the<text:s/></text:span><text:span text:style-name="T339">E</text:span><text:span text:style-name="T340">arth in the body of<text:s/></text:span><text:span text:style-name="T341">Grigori Grabovoi.</text:span><text:span text:style-name="T342"> </text:span></text:p>
      <text:soft-page-break/>
      <text:p text:style-name="P343"><text:span text:style-name="T344"><text:tab/></text:span><text:span text:style-name="T345">And it is a big joy and al</text:span><text:span text:style-name="T346">so</text:span><text:span text:style-name="T347"><text:s/>big responsibility</text:span><text:span text:style-name="T348">.</text:span><text:span text:style-name="T349"><text:s/></text:span><text:span text:style-name="T350">S</text:span><text:span text:style-name="T351">ince our<text:s/></text:span><text:span text:style-name="T352">so</text:span><text:span text:style-name="T353">uls picked this specific time</text:span><text:span text:style-name="T354"><text:s/>t</text:span><text:span text:style-name="T355">o manifest</text:span><text:span text:style-name="T356"><text:s/>now on<text:s/></text:span><text:span text:style-name="T357">the planet Earth</text:span><text:span text:style-name="T358">, it</text:span><text:span text:style-name="T359"><text:s/>means that our<text:s/></text:span><text:span text:style-name="T360">so</text:span><text:span text:style-name="T361">uls</text:span><text:span text:style-name="T362"><text:s/></text:span><text:span text:style-name="T363">realized that we could help God spread the knowledge. </text:span></text:p>
      <text:p text:style-name="P364"><text:span text:style-name="T365"><text:tab/></text:span><text:span text:style-name="T366">And as we said before, God believes</text:span><text:span text:style-name="T367"><text:s/>i</text:span><text:span text:style-name="T368">n man </text:span><text:span text:style-name="T369">a</text:span><text:span text:style-name="T370">nd we need to live up to God's belief and hope.<text:s/></text:span><text:span text:style-name="T371">I</text:span><text:span text:style-name="T372">t means that we are going to win. Since we are led</text:span><text:span text:style-name="T373"><text:s/>t</text:span><text:span text:style-name="T374">o the eternal life by God himself</text:span><text:span text:style-name="T375">, it</text:span><text:span text:style-name="T376"><text:s/>means that we will implement it</text:span><text:span text:style-name="T377"><text:s/>w</text:span><text:span text:style-name="T378">ith him or he will implement it with us. But it is time for action.<text:s/></text:span><text:span text:style-name="T379">W</text:span><text:span text:style-name="T380">e can't just be passive, we need to act</text:span><text:span text:style-name="T381"><text:s/>a</text:span><text:span text:style-name="T382">nd<text:s/></text:span><text:span text:style-name="T383">to<text:s/></text:span><text:span text:style-name="T384">perform precise controlling actions. And it is easier to perform precise controlling actions<text:s/></text:span><text:span text:style-name="T385">w</text:span><text:span text:style-name="T386">hile being in direct contact with the physical body of the<text:s/></text:span><text:span text:style-name="T387">One</text:span><text:span text:style-name="T388"><text:s/></text:span><text:span text:style-name="T389">God.</text:span><text:span text:style-name="T390"><text:s/></text:span></text:p>
      <text:p text:style-name="P391"><text:tab/>Thanks a lot for your hard work to do precisely what<text:s/>Grigori Grabovoi<text:s/>is asking. </text:p>
      <text:p text:style-name="P392"><text:tab/>We have another<text:s/>question<text:s/>in the chart. If the following understanding is correct that all<text:s/>the<text:s/>objects of reality consist of elements of the physical body of<text:s/>the One<text:s/>God<text:s/>? Meaning the physical body of God is<text:s/>objects of reality consist of ?</text:p>
      <text:p text:style-name="P393"><text:s/><text:tab/>Grigori Grabovoi<text:s/>always says that the entire reality is God's consciousness. </text:p>
      <text:p text:style-name="P394"><text:span text:style-name="T395"><text:tab/></text:span><text:span text:style-name="T396">We can say that the entire reality is the projection of the physical body of God. Or the entire reality is the physical body of God</text:span><text:span text:style-name="T397">.</text:span><text:span text:style-name="T398"><text:s/></text:span><text:span text:style-name="T399">But not in terms of the matter. But in terms of the knowledge of his body. When we're talking specifically about the physical body of God</text:span><text:span text:style-name="T400">, we</text:span><text:span text:style-name="T401"><text:s/>are talking about, the same physical body that we all have. Because how we're gonna learn from his body if we don't perceive it<text:s/></text:span><text:span text:style-name="T402">as<text:s/></text:span><text:span text:style-name="T403">the same</text:span><text:span text:style-name="T404"><text:s/>body as we have?</text:span><text:span text:style-name="T405"><text:s/>There is<text:s/></text:span><text:span text:style-name="T406">so</text:span><text:span text:style-name="T407">mething about the<text:s/></text:span><text:span text:style-name="T408">T</text:span><text:span text:style-name="T409">eaching</text:span><text:span text:style-name="T410">s</text:span><text:span text:style-name="T411"><text:s/>of<text:s/></text:span><text:span text:style-name="T412">Grigori Grabovi</text:span><text:span text:style-name="T413">,</text:span><text:span text:style-name="T414"><text:s/>that the same words are often used</text:span><text:span text:style-name="T415"><text:s/>f</text:span><text:span text:style-name="T416">rom like different aspects of understanding. Here</text:span><text:span text:style-name="T417">,</text:span><text:span text:style-name="T418"><text:s/>in this lecture</text:span><text:span text:style-name="T419">,</text:span><text:span text:style-name="T420"><text:s/></text:span><text:span text:style-name="T421">we need to perceive the physical body of the<text:s/></text:span><text:span text:style-name="T422">One</text:span><text:span text:style-name="T423"><text:s/>God as the physical body of humans. Because <text:s/>the purpose of the technolog</text:span><text:span text:style-name="T424">ies</text:span><text:span text:style-name="T425"><text:s/>given in this lecture</text:span><text:span text:style-name="T426"><text:s/>i</text:span><text:span text:style-name="T427">s to<text:s/></text:span><text:span text:style-name="T428">start</text:span><text:span text:style-name="T429"><text:s/>learning to act<text:s/></text:span><text:span text:style-name="T430">t</text:span><text:span text:style-name="T431">he same way as the physical body of<text:s/></text:span><text:span text:style-name="T432">One</text:span><text:span text:style-name="T433"><text:s/>God does.</text:span><text:span text:style-name="T434"><text:tab/></text:span><text:span text:style-name="T435"><text:tab/></text:span><text:span text:style-name="T436"><text:s text:c="2"/></text:span><text:span text:style-name="T437"><text:tab/></text:span><text:span text:style-name="T438"><text:tab/></text:span><text:span text:style-name="T439"><text:tab/></text:span><text:span text:style-name="T440">L</text:span><text:span text:style-name="T441">et's move forward. </text:span></text:p>
      <text:p text:style-name="P442"/>
      <text:p text:style-name="P443"><text:tab/>I put the link about<text:s/>Grigori Grabovoi<text:s/>with<text:s/>the<text:s/>statement that he is<text:s/>The<text:s/>Second<text:s/>Coming of Jesus Christ.<text:s/>You can follow that link and<text:s/>the information is available in different languages.<text:s/></text:p>
      <text:p text:style-name="P444"/>
      <text:p text:style-name="P445"/>
      <text:p text:style-name="P446">This is the Statement !</text:p>
      <text:p text:style-name="P447"/>
      <text:p text:style-name="P448"/>
      <text:p text:style-name="P449"/>
      <text:soft-page-break/>
      <text:p text:style-name="P450"><text:span text:style-name="T451">"TO ALL PEOPLE OF GOOD WILL!<text:s/></text:span></text:p>
      <text:p text:style-name="P452"><text:span text:style-name="T453">To all followers of Grigori Grabovoi's Teaching on Salvation and Harmonious Development! To all those who now depend on saving the World from global catastrophes, including the nuclear threat! IMPORTANT INFORMATION FOR EVERYONE! November 14, 1963 is the birthday of Grigori Grabovoi, THIS IS THE BEGINNING OF A NEW CHRONOLOGY! It's time to realize that on November 14, 1963, the Savior was born on Earth. The establishment of a chronology around the world, that is, a time reference system from the date of November 14, 1963, is important on the basis of the fact that Grigori Grabovoi was born on this day, who proved by deed the implementation of accurate control forecasting for saving, preventing disasters and ensuring eternal life for everyone and with whom the beginning of time and matter of the whole world is connected! Grigori Grabovoi's Teaching on Salvation and Harmonious development is created for every person on Earth, for every living being. The knowledge transmitted by Grigori Grabovoi, his technologies and methods is the way to an eternal harmonious creative life. It is necessary for everyone to know that for maximum control speed it is necessary to know the date of birth of the author of the Teaching of Grigori Grabovoi. All the actions of Grigori Grabovoi on accurate control forecasting are recorded in a unique work of importance – the three-volume edition "The Practice of control. The way of salvation", in numerous publications of the newspaper "Control version - FORECAST". It is symbolic that in 2010, during a meeting with followers of the Teaching of Grigori Grabovoi on His birthday, the participants of the meeting handed over to Grigori Grabovoi a calendar where the beginning of the chronology – the time reference system began with the date of Grigori Grabovoi's birth on November 14, 1963. This is the right action, since Grigori Grabovoi's Birthday on November 14, 1963 is associated with the beginning of time and matter of the whole world, just like the birth of Jesus Christ, it marked the beginning of an era of preparing humanity for the transition to another Level of Development, the ideological platform of which is to Ensure Eternal Life for Everyone! In 2022, at present, the highest level of nuclear escalation in the world in history requires to carry out an accurate control prediction of any action – as Grigori Grabovoi does to ensure eternal life for everyone. THE ESTABLISHMENT OF A WORLDWIDE CHRONOLOGY FROM THE DATE OF NOVEMBER 14, 1963 WILL ALLOW EVERYONE TO MASTER THE TEACHING OF GRIGORI GRABOVOI FASTER AND THEREBY ENSURE ETERNAL LIFE FOR EVERYONE FASTER!<text:s/></text:span></text:p>
      <text:p text:style-name="P454"><text:span text:style-name="T455">14.11.2022</text:span></text:p>
      <text:p text:style-name="P456"><text:span text:style-name="T457">Legal Center"</text:span></text:p>
      <text:p text:style-name="P458"/>
      <text:soft-page-break/>
      <text:p text:style-name="P459"><text:tab/>And we move forward. </text:p>
      <text:p text:style-name="P460"><text:tab/>And the<text:s/>next characteristic of the physical body that we need to think about<text:s/>and<text:s/>learn to use is the following. </text:p>
      <text:p text:style-name="P461"><text:tab/>When God perceives a certain event that currently exists,<text:s/>HIS body perceives this event as<text:s/>a<text:s/>rigidly, fixed one<text:s/>in this moment of reality.<text:s/>It's like time has rigidly stopped. And then at that point<text:s/>of<text:s/>rigid stop of time,<text:s/>the whole macro reality<text:s/>gets into this second or even smaller<text:s/>period of time. This is how the physical body of the<text:s/>One<text:s/>God perceives the entire reality.<text:s/>And<text:s/>He<text:s/>perceives it<text:s/>in such a way that the reality<text:s/>is always<text:s/>in action, even if that action is a minimal<text:s/>one.<text:s/>This way of<text:s/>perception gives<text:s/>the physical body of the<text:s/>One<text:s/>God the ability to maintain the<text:s/>control over harmonious state of the entire reality, even through<text:s/>some minimal action. And if we<text:s/>transfer this understanding<text:s/>to the human physical body, then we can see that in every action of ours, even a minimal<text:s/>one, the entire macro reality is always manifested.<text:s/></text:p>
      <text:p text:style-name="P462"><text:tab/>Grigori Grabovoi<text:s/>gives an example. When we write<text:s/>something, let's say with a pen on a piece of paper, then this text or even that point of contact<text:s/>of that<text:s/>pen<text:s/>with the paper, </text:p>
      <text:p text:style-name="P463">are all macro concepts rest on that point. </text:p>
      <text:p text:style-name="P464">And there are two aspects here that I believe are very important.<text:s/>First is that we just like the physical body of the<text:s/>One<text:s/>God,<text:s/>even through such a simple action as writing<text:s/>something<text:s/>on a piece of paper with a pen, can perform<text:s/>control<text:s/>of any event in macro reality.<text:s/><text:tab/><text:tab/><text:tab/><text:tab/><text:tab/><text:tab/><text:tab/>Grigori Grabovoi<text:s/>gives an example<text:s/>of<text:s/>writing of for example a numeric sequence. </text:p>
      <text:p text:style-name="P465">For example, if we can<text:s/>get a pen and write a numeric sequence using<text:s/>which<text:s/>a<text:s/>nuclear disaster<text:s/>can<text:s/>be prevented,<text:s/>then this is an example of an elementary action<text:s/>but<text:s/>which is performed precisely. Due to this action and due to the existence of the mechanism that we're talking about, a<text:s/>person<text:s/>can normalize any situation and even a global<text:s/>One. </text:p>
      <text:p text:style-name="P466"><text:tab/>And by the way,<text:s/>I have a few friends, who, when concentrating on numeric sequences,<text:s/>don't, just imagine the numeric sequence.<text:s/>They write that numeric sequence<text:s/>on a piece of paper many times,<text:s/>may be<text:s/>a<text:s/>whole page or two pages. It's not<text:s/>something that I saw in<text:s/>Grigori Grabovoi’s<text:s/>Teachings, but<text:s/>people came up with this intuitively. And<text:s/>people who are doing this say that they feel very powerful controlling state when writing those numeric sequences. It is<text:s/>something individual. If you want, you can try it<text:s/>someday. </text:p>
      <text:p text:style-name="P467"><text:tab/>The action of<text:s/>writing<text:s/>some information,<text:s/>and it has to be positive information, that's not the only way<text:s/>for the physical body to contact with reality. Even the intellectual work of people, when<text:s/>the<text:s/>persons are<text:s/>thinking for<text:s/><text:soft-page-break/>example to<text:s/>solve<text:s/>some tasks,<text:s/>they invent<text:s/>some useful technical systems. Or they<text:s/>might make a precise decisions<text:s/>for<text:s/>some future actions. </text:p>
      <text:p text:style-name="P468">This manifestation of<text:s/>our<text:s/>interaction with the entire reality, is that than, the<text:s/>entire reality in turn helps people<text:s/>achieve their goals.<text:s/></text:p>
      <text:p text:style-name="P469"><text:tab/>So, this is our next practice. </text:p>
      <text:p text:style-name="P470"><text:tab/>Human thought is connected<text:s/>to the entire external world. And if a<text:s/>person<text:s/>creates<text:s/>some action that is directed towards positive goals,<text:s/>then the<text:s/>control coming from<text:s/>the<text:s/>macrosystem,<text:s/>is implemented through that<text:s/>person<text:s/>physical body<text:s/>into<text:s/>some finite<text:s/>precise system, into some<text:s/>finite precise result.<text:s/><text:tab/><text:tab/><text:tab/><text:tab/><text:tab/><text:tab/><text:tab/><text:tab/><text:tab/><text:tab/><text:tab/><text:tab/>Grigori Grabovoi<text:s/>suggests that we view our physical body<text:s/>as<text:s/>a system of transitioning macro world<text:s/>into a<text:s/>finite precise systems. And I'd like to add<text:s/>something from myself.<text:s/>This variant of<text:s/>functioning out of our body, is possible only when you are<text:s/>solving positive tasks. </text:p>
      <text:p text:style-name="P471"><text:span text:style-name="T472"><text:tab/></text:span><text:span text:style-name="T473">In<text:s/></text:span><text:span text:style-name="T474">o</text:span><text:span text:style-name="T475">ne</text:span><text:span text:style-name="T476"><text:s/>of his lectures,<text:s/></text:span><text:span text:style-name="T477">Grigori Grabovoi</text:span><text:span text:style-name="T478"><text:s/>says that</text:span><text:span text:style-name="T479"><text:s/>o</text:span><text:span text:style-name="T480">nce a<text:s/></text:span><text:span text:style-name="T481">person</text:span><text:span text:style-name="T482"><text:s/>start</text:span><text:span text:style-name="T483">s</text:span><text:span text:style-name="T484"><text:s/>thinking of<text:s/></text:span><text:span text:style-name="T485">so</text:span><text:span text:style-name="T486">mething destructive</text:span><text:span text:style-name="T487">, that ma</text:span><text:span text:style-name="T488">cro reality tries to resist those destructive actions.</text:span><text:span text:style-name="T489"><text:s/>And even if we look at the process of development of positive and destructive events</text:span><text:span text:style-name="T490">,</text:span><text:span text:style-name="T491"><text:s/>w</text:span><text:span text:style-name="T492">e can see that negative events are harder to implement than<text:s/></text:span><text:span text:style-name="T493">the<text:s/></text:span><text:span text:style-name="T494">positive<text:s/></text:span><text:span text:style-name="T495">o</text:span><text:span text:style-name="T496">ne</text:span><text:span text:style-name="T497">s. </text:span></text:p>
      <text:p text:style-name="P498"><text:span text:style-name="T499"><text:tab/></text:span><text:span text:style-name="T500">And we understand the difference now. When we are implementing positive events, the whole macro reality</text:span><text:span text:style-name="T501"><text:s/>g</text:span><text:span text:style-name="T502">ets involved in helping us. And when a<text:s/></text:span><text:span text:style-name="T503">person</text:span><text:span text:style-name="T504"><text:s/>wants to do<text:s/></text:span><text:span text:style-name="T505">so</text:span><text:span text:style-name="T506">mething negative</text:span><text:span text:style-name="T507">, he</text:span><text:span text:style-name="T508"><text:s/>ha</text:span><text:span text:style-name="T509">s<text:s/></text:span><text:span text:style-name="T510">to overcome the resistance of the entire macro reality.<text:s/></text:span><text:span text:style-name="T511">But<text:s/></text:span><text:span text:style-name="T512">Grigori<text:s/></text:span><text:span text:style-name="T513">G</text:span><text:span text:style-name="T514">rabovoi<text:s/></text:span><text:span text:style-name="T515">says that the most simple thing is to live eternally. But the<text:s/></text:span><text:span text:style-name="T516">person</text:span><text:span text:style-name="T517"><text:s/>needs to accept it and act in this direction.</text:span><text:span text:style-name="T518"> </text:span></text:p>
      <text:p text:style-name="P519">Now let's do an exercise. </text:p>
      <text:p text:style-name="P520"/>
      <text:p text:style-name="P521"><text:tab/>Trying to remember all previous practices that we have done. Try to<text:s/>sort of reactivate them. The fact that we are constantly participating in reality creation<text:s/>and in reality, control. And that we are in constant contact with the physical body of the<text:s/>One God. </text:p>
      <text:p text:style-name="P522"/>
      <text:p text:style-name="P523">Control</text:p>
      <text:p text:style-name="P524"/>
      <text:p text:style-name="P525"><text:tab/>And now let's<text:s/>do<text:s/>a<text:s/>control on your specific goals. For example, to normalize your health.<text:s/>Visualise a<text:s/>controlling sphere.<text:s/>In that sphere<text:s/>visualize an image<text:s/>of your<text:s/>healthy body or maybe<text:s/>a<text:s/>healthy body of a<text:s/>person<text:s/>you are trying to help. </text:p>
      <text:p text:style-name="P526">And not just imagine but<text:s/>you need to believe in it and this is like your burning desire. </text:p>
      <text:soft-page-break/>
      <text:p text:style-name="P527">This is our volitional action. That's the way it should be that , and not any other way. It is a real action that we can feel. </text:p>
      <text:p text:style-name="P528">And now, having created this concentration,<text:s/>perceive or see<text:s/>or imagine that the light of all elements of the entire reality goes into that sphere. And yesterday we said that<text:s/>every<text:s/>person<text:s/>has an unlimited number of helpers. Let's perceive it as<text:s/>the physical body of the<text:s/>One<text:s/>God perceives any event. </text:p>
      <text:p text:style-name="P529">Imagine it rigidly fixed. That's the only way it can be. </text:p>
      <text:p text:style-name="P530">The physical<text:s/>body of<text:s/>the<text:s/>person<text:s/>who you are helping or your physical body,<text:s/>has to be ablutely healthy. Because that's how we want. And that's how the physical body of the<text:s/>One<text:s/>God wants. And because that's how reality works. As we said,<text:s/>reality is present in every action, even<text:s/>in<text:s/>a minimal<text:s/>one. </text:p>
      <text:p text:style-name="P531">And when we create such an understanding, or perception,<text:s text:c="2"/>then, in our understanding there is<text:s/>a<text:s/>very<text:s/>clear<text:s/>feeling<text:s/>that it is really possible,<text:s/>that it is real, and that's the only way it can be. The control is going well. <text:s/></text:p>
      <text:p text:style-name="P532"><text:tab/>Continue to maintain this concentration and I'm going to give you<text:s/>some comments. </text:p>
      <text:p text:style-name="P533"><text:tab/>There is<text:s/>one<text:s/>goal that is<text:s/>constantly implemented in human consciousness, even it could be unconsciously. </text:p>
      <text:p text:style-name="P534">And this goal exists initially from the creation of that<text:s/>person. And the goal is<text:s/>that our planet is not destroyed the next second. It is action<text:s/>to save everybody. </text:p>
      <text:p text:style-name="P535"><text:span text:style-name="T536">And when a<text:s/></text:span><text:span text:style-name="T537">person</text:span><text:span text:style-name="T538"><text:s/>singles<text:s/></text:span><text:span text:style-name="T539">out<text:s/></text:span><text:span text:style-name="T540">that area of precise control</text:span><text:span text:style-name="T541">, t</text:span><text:span text:style-name="T542">hen basically that's that area</text:span><text:span text:style-name="T543"><text:s/>t</text:span><text:span text:style-name="T544">hrough which God creates reality.</text:span><text:span text:style-name="T545"><text:s/>I think this is a unique</text:span><text:span text:style-name="T546"><text:s/>i</text:span><text:span text:style-name="T547">nformation</text:span><text:span text:style-name="T548">,</text:span><text:span text:style-name="T549"><text:s/>unique knowledge</text:span><text:span text:style-name="T550">,</text:span><text:span text:style-name="T551"><text:s/>that<text:s/></text:span><text:span text:style-name="T552">Grigori Grabovoi</text:span><text:span text:style-name="T553"><text:s/>gives us. The physical body of<text:s/></text:span><text:span text:style-name="T554">One</text:span><text:span text:style-name="T555"><text:s/>God creates reality</text:span><text:span text:style-name="T556"><text:s/>a</text:span><text:span text:style-name="T557">mong other things</text:span><text:span text:style-name="T558">,</text:span><text:span text:style-name="T559"><text:s/></text:span><text:span text:style-name="T560">t</text:span><text:span text:style-name="T561">hrough human perception</text:span><text:span text:style-name="T562">. W</text:span><text:span text:style-name="T563">hen human thinking is</text:span><text:span text:style-name="T564"><text:s/>l</text:span><text:span text:style-name="T565">ocated in th</text:span><text:span text:style-name="T566">at</text:span><text:span text:style-name="T567"><text:s/>precise</text:span><text:span text:style-name="T568"><text:s/>a</text:span><text:span text:style-name="T569">rea of control</text:span><text:span text:style-name="T570">, t</text:span><text:span text:style-name="T571">he first wave of reality creation</text:span><text:span text:style-name="T572"><text:s/></text:span><text:span text:style-name="T573">is created in the</text:span><text:span text:style-name="T574"><text:s/></text:span><text:span text:style-name="T575">system of</text:span><text:span text:style-name="T576"><text:s/>p</text:span><text:span text:style-name="T577">recise thinking of a<text:s/></text:span><text:span text:style-name="T578">person</text:span><text:span text:style-name="T579">. As we said</text:span><text:span text:style-name="T580">, th</text:span><text:span text:style-name="T581">ere is direct connection<text:s/></text:span><text:span text:style-name="T582">b</text:span><text:span text:style-name="T583">etween the physical body of the<text:s/></text:span><text:span text:style-name="T584">One</text:span><text:span text:style-name="T585"><text:s/>God and the human physical body. And if a<text:s/></text:span><text:span text:style-name="T586">person</text:span><text:span text:style-name="T587"><text:s/>thinks<text:s/></text:span><text:span text:style-name="T588">w</text:span><text:span text:style-name="T589">ith those precise categories</text:span><text:span text:style-name="T590"><text:s/>: t</text:span><text:span text:style-name="T591">houghts about saving every</text:span><text:span text:style-name="T592">o</text:span><text:span text:style-name="T593">ne</text:span><text:span text:style-name="T594">,</text:span><text:span text:style-name="T595"><text:s/>providing<text:s/></text:span><text:span text:style-name="T596">eternal</text:span><text:span text:style-name="T597"><text:s/>life to every</text:span><text:span text:style-name="T598">o</text:span><text:span text:style-name="T599">ne</text:span><text:span text:style-name="T600">,</text:span><text:span text:style-name="T601"><text:s/>then</text:span><text:span text:style-name="T602"><text:s/></text:span><text:span text:style-name="T603">the physical body of the<text:s/></text:span><text:span text:style-name="T604">One</text:span><text:span text:style-name="T605"><text:s/>God through human body creates the first impulse</text:span><text:span text:style-name="T606"><text:s/>o</text:span><text:span text:style-name="T607">f reality creation. And why this information</text:span><text:span text:style-name="T608"><text:s/>wo</text:span><text:span text:style-name="T609">uld be interesting to us</text:span><text:span text:style-name="T610"><text:s/>?</text:span></text:p>
      <text:p text:style-name="P611"><text:tab/>If a<text:s/>person<text:s/>begins to leave standing firmly on an ideological platform of eternal life, then all tasks that emerge in the thinking of such a<text:s/>person,<text:s/>all<text:s/>the<text:s/>tasks that this<text:s/>person<text:s/>has,<text:s/>are<text:s/>solved<text:s/>by the action of the physical body of the<text:s/>One<text:s/>God.</text:p>
      <text:p text:style-name="P612">It<text:s/>turns out that there is<text:s/>a<text:s/>very powerful help from God to that<text:s/>person. But it's very important that, that<text:s/>person<text:s/>stays in that level of<text:s/>precise<text:s/>direction of<text:s/>his<text:s/>development.<text:s/></text:p>
      <text:soft-page-break/>
      <text:p text:style-name="P613"><text:tab/></text:p>
      <text:p text:style-name="P614"><text:tab/>We have a comment here from Juliana. She says that<text:s/>she<text:s/>is very happy and she's smiling and she is feeling good. <text:s/>Yes, the most important thing is that it is clear what you need to do. Because I'd like you to keep practicing today and <text:s/>tomorrow. And if you have questions,<text:s/>then<text:s/>maybe there is<text:s/>something that I need to explain. </text:p>
      <text:p text:style-name="P615">We have a very good<text:s/>question from Vladimir. Thank you.<text:s/></text:p>
      <text:p text:style-name="P616"/>
      <text:p text:style-name="P617">What does it mean,<text:s/>simple? <text:s/></text:p>
      <text:p text:style-name="P618"/>
      <text:p text:style-name="P619">Vladimir helped me to remember about<text:s/>something that I wanted to mention but I forgot. I think that you felt that powerful support from<text:s/>the entire reality when you are implementing<text:s/>something<text:s/>positive. </text:p>
      <text:p text:style-name="P620">But there is<text:s/>one<text:s/>nuance here.<text:s/>For this whole system to work </text:p>
      <text:p text:style-name="P621">a<text:s/>person<text:s/>needs to be performing an action. Not just<text:s/>to<text:s/>want to perform an action, but to do it. </text:p>
      <text:p text:style-name="P622"><text:span text:style-name="T623">T</text:span><text:span text:style-name="T624">here is a saying in Russian. It could be translated</text:span><text:span text:style-name="T625"><text:s/>like this</text:span><text:span text:style-name="T626">:</text:span><text:span text:style-name="T627"><text:s/></text:span><text:span text:style-name="T628">I</text:span><text:span text:style-name="T629">f you do nothing, nothing is going to happen.<text:s/></text:span><text:span text:style-name="T630">Y</text:span><text:span text:style-name="T631">ou can dream about<text:s/></text:span><text:span text:style-name="T632">so</text:span><text:span text:style-name="T633">mething</text:span><text:span text:style-name="T634">, o</text:span><text:span text:style-name="T635">r have<text:s/></text:span><text:span text:style-name="T636">so</text:span><text:span text:style-name="T637">me<text:s/></text:span><text:span text:style-name="T638">so</text:span><text:span text:style-name="T639">rt of intention</text:span><text:span text:style-name="T640"><text:s/>t</text:span><text:span text:style-name="T641">hat doesn't translate into action. Then everything seems<text:s/></text:span><text:span text:style-name="T642">d</text:span><text:span text:style-name="T643">ifficult. </text:span></text:p>
      <text:p text:style-name="P644">But as on as<text:s/>person<text:s/>starts doing<text:s/>his<text:s/>first specific action,<text:s/>an action that is directed towards his goal, for example, to concentrate on his goal, well, for example, he got up, got dressed, and went<text:s/>somewhere to do<text:s/>something, this is the moment when this system<text:s/>starts to work. </text:p>
      <text:p text:style-name="P645">I had this question for God, for people and for reality<text:s/>-<text:s/>Why do<text:s/>some people when they need to do<text:s/>something they take their time, getting ready and tuning in to this?<text:s/>Now we know why.<text:s/>Until you start doing<text:s/>something, you do not<text:s/>feel the power to do<text:s/>something,<text:s/>to perform that action. That fear, or doubt that it<text:s/>is<text:s/>not<text:s/>gonna work, kind of block his inspiration towards the action. </text:p>
      <text:p text:style-name="P646"><text:tab/>But when that<text:s/>person<text:s/>starts doing<text:s/>something,<text:s/>then he gets energy from<text:s/>somewhere. There is a process between when we<text:s/>want to do<text:s/>something<text:s/>and<text:s/>when we start doing it. </text:p>
      <text:p text:style-name="P647">And when<text:s/>we<text:s/>starts<text:s/>doing<text:s/>something,<text:s/>we<text:s/>start understanding that everything is simple<text:s/>and<text:s/>we<text:s/>do<text:s/>not<text:s/>understand why it seemed difficult. Because now<text:s/>we<text:s/>can see that everything is simple. That's because the entire macro reality gets involved and helps. Everything is simple because God created this<text:s/>unique technological<text:s/>mechanism, that when a<text:s/>person<text:s/>begins to implement<text:s/>events<text:s/>that<text:s/>correspond to God's goals, then this process is activated and<text:s/>that<text:s/>person<text:s/>achieves<text:s/>his<text:s/>goals<text:s/>easily. I think this is what Archimedes was talking about.<text:s/>He said<text:s/>–<text:s/>give me a point of support and<text:s/>I will turn the whole<text:s/>World<text:s/>-.<text:s/></text:p>
      <text:soft-page-break/>
      <text:p text:style-name="P648"><text:tab/>And thanks to<text:s/>Grigori Grabovoi<text:s/>we have this point now. </text:p>
      <text:p text:style-name="P649">We have a request here<text:s/>in the chat<text:s/>to repeat the last technology.<text:s/></text:p>
      <text:p text:style-name="P650">Alright, let me just quickly read<text:s/>one<text:s/>more comment<text:s/>from the chat before.<text:s/>Marsol<text:s/>says that she's feeling excellent after this practice and. She<text:s/>said that<text:s/>there is a sense of clarity, of confidence and happiness. </text:p>
      <text:p text:style-name="P651"/>
      <text:p text:style-name="P652"><text:tab/>Let me quickly repeat the technology. <text:s/></text:p>
      <text:p text:style-name="P653"/>
      <text:p text:style-name="P654"><text:tab/>Control</text:p>
      <text:p text:style-name="P655"><text:tab/>First we said that we need to reactivate all<text:s/>the<text:s/>previous<text:s/>technologies that we've been using<text:s/>in these<text:s/>two days. </text:p>
      <text:p text:style-name="P656"><text:tab/>First, we realize that we are in contact with the mechanism that creates the<text:s/>World and through this mechanism we can<text:s/>influence the<text:s/>World. The second<text:s/>one<text:s/>is when we think using<text:s/>the<text:s/>categories<text:s/>which God uses.<text:s/>We have this constant contact<text:s/>with the physical body of God. </text:p>
      <text:p text:style-name="P657"><text:tab/>And we have this ability to constantly receive precise knowledge.<text:s/>We try<text:s/>to constantly keep this in our perception. </text:p>
      <text:p text:style-name="P658">And the practice<text:s/>that<text:s/>we just did, is based on the fact that when a<text:s/>person<text:s/>creates<text:s/>a<text:s/>target action, for example, we really want<text:s/>somebody to get healthy. We imagine<text:s/>that<text:s/>person<text:s/><text:s/>being healthy in a controlling sphere in front of us. And we also<text:s/>remember that when a<text:s/>person<text:s/>performs<text:s/>this precise target action<text:s/>that corresponds to<text:s/>God’s<text:s/>tasks, then the whole macro reality is projected into that sphere. </text:p>
      <text:p text:style-name="P659">When we start<text:s/>implementing a precise target action, we immediately get help<text:s/>from all elements of reality. Because our physical body<text:s/>is a system of<text:s/>transforming macro World,<text:s/>macro system, to<text:s/>precise finite controlling systems. </text:p>
      <text:p text:style-name="P660"><text:tab/>And we need to<text:s/>include this understanding into our concentration. We need to feel and see how the whole world is<text:s/>helping us to get the result that we are trying to get. And we have strengthened our understanding by the fact that the first system of reality is created by the physical body of the<text:s/>One<text:s/>God<text:s/>in the system of<text:s/>precise<text:s/>human thinking. </text:p>
      <text:p text:style-name="P661">And precise human thinking is<text:s/>the<text:s/>thinking directed<text:s/>towards providing eternal life to all and saving all.</text:p>
      <text:p text:style-name="P662">I hope you all did this control again. </text:p>
      <text:p text:style-name="P663">Let's do this<text:s/>control<text:s/>again, so<text:s/>you have more training that you can use this method after the class.<text:tab/></text:p>
      <text:p text:style-name="P664"/>
      <text:p text:style-name="P665"/>
      <text:p text:style-name="P666"/>
      <text:soft-page-break/>
      <text:p text:style-name="P667">Control</text:p>
      <text:p text:style-name="P668"><text:tab/>Now let's have a goal of<text:s/>something global, for example, normalization of<text:s/>the<text:s/>World situation. I hope you are gonna support me. </text:p>
      <text:p text:style-name="P669"><text:tab/>First, remember that you are<text:s/>in direct contact with the system that creates reality. And every precise action of ours<text:s/>can influence any event drastically. </text:p>
      <text:p text:style-name="P670">Then remember that<text:s/>human physical body is in constant contact with the physical body of the<text:s/>One<text:s/>God<text:s/>through precise thinking. Remember that and feel that. And remember that<text:s/>God’s body perceives<text:s/>every event<text:s/>as<text:s/>a rigidly fixed event. </text:p>
      <text:p text:style-name="P671">And that human physical body<text:s/>has contact with reality even with the entire reality, even through minimal action. But only when you perform a precise action which is synchronized with God's<text:s/>goals. </text:p>
      <text:p text:style-name="P672"><text:tab/>And you can imagine a controlling sphere in front of you. And then perceive absolute norm<text:s/>of events on our planet. All countries got united to neutralize<text:s/>all kinds of weapons. </text:p>
      <text:p text:style-name="P673">There are no reans to use weapons. All conflict situations are resolved<text:s/>in a peaceful way. All countries got united to prevent any kinds of disasters, especially<text:s/>the<text:s/>nuclear<text:s/>ones,<text:s/>the<text:s/>Teachings<text:s/>of Grigori<text:s/>Grabovoi are<text:s/>widespread throughout all countries and all people<text:s/>are<text:s/>on the path of<text:s/>eternal development. </text:p>
      <text:p text:style-name="P674"><text:tab/>And imagine that the light from all elements of reality gets projected into that sphere. </text:p>
      <text:p text:style-name="P675">And this concentration allows us to control any events of reality. And the entire reality helps us implement the goals that we set.<text:s/>The goals that are<text:s/>in<text:s/>sync with God's goals. Thank you all. That's it for today. </text:p>
      <text:p text:style-name="P676">Practice and see you tomorrow.<text:s/></text:p>
      <text:p text:style-name="P677">Thank you. </text:p>
      <text:p text:style-name="P678"> </text:p>
      <text:p text:style-name="Normal"><text:span text:style-name="T67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msonormal0" style:display-name="msonormal"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textrun" style:display-name="textrun" style:family="text" style:parent-style-name="DefaultParagraphFont"/>
    <style:style style:name="normaltextrun" style:display-name="normaltextrun" style:family="text" style:parent-style-name="DefaultParagraphFont"/>
    <style:style style:name="eop" style:display-name="eop"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spellingerror" style:display-name="spellingerro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asian="Times New Roman"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Elena Dosu</meta:initial-creator>
    <dc:creator>Elena Dosu</dc:creator>
    <meta:creation-date>2022-11-27T17:02:00Z</meta:creation-date>
    <dc:date>2022-11-29T15:26:00Z</dc:date>
    <meta:template xlink:href="Normal" xlink:type="simple"/>
    <meta:editing-cycles>1</meta:editing-cycles>
    <meta:editing-duration>PT118560S</meta:editing-duration>
    <meta:document-statistic meta:page-count="15" meta:paragraph-count="70" meta:word-count="5302" meta:character-count="35456" meta:row-count="251" meta:non-whitespace-character-count="30224"/>
  </office:meta>
</office:document-meta>
</file>