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style:vertical-align="baseline" fo:margin-bottom="0in" fo:line-height="100%"/>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2" style:parent-style-name="Normal" style:family="paragraph">
      <style:paragraph-properties fo:text-align="center" style:vertical-align="baseline" fo:margin-bottom="0in" fo:line-height="100%"/>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3" style:parent-style-name="Normal" style:family="paragraph">
      <style:paragraph-properties fo:text-align="center" style:vertical-align="baseline" fo:margin-bottom="0in" fo:line-height="100%"/>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4"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5" style:parent-style-name="Normal" style:family="paragraph">
      <style:paragraph-properties fo:text-align="end" style:vertical-align="baseline" fo:margin-bottom="0in" fo:line-height="100%"/>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6" style:parent-style-name="Normal" style:family="paragraph">
      <style:paragraph-properties fo:text-align="end" style:vertical-align="baseline" fo:margin-bottom="0in" fo:line-height="100%"/>
    </style:style>
    <style:style style:name="T7" style:parent-style-name="DefaultParagraphFont" style:family="text">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8" style:parent-style-name="DefaultParagraphFont" style:family="text">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9" style:parent-style-name="DefaultParagraphFont" style:family="text">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T10" style:parent-style-name="DefaultParagraphFont" style:family="text">
      <style:text-properties style:font-name="Calibri" style:font-name-asian="Times New Roman" style:font-name-complex="Calibri" fo:font-weight="bold" style:font-weight-asian="bold" style:font-weight-complex="bold" fo:font-size="14pt" style:font-size-asian="14pt" style:font-size-complex="14pt" fo:language="ro" fo:country="RO" style:language-asian="en" style:country-asian="GB"/>
    </style:style>
    <style:style style:name="P11"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2"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3" style:parent-style-name="Normal" style:family="paragraph">
      <style:paragraph-properties style:vertical-align="baseline" fo:margin-bottom="0in" fo:line-height="100%"/>
    </style:style>
    <style:style style:name="T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7" style:parent-style-name="Normal" style:family="paragraph">
      <style:paragraph-properties style:vertical-align="baseline" fo:margin-bottom="0in" fo:line-height="100%"/>
    </style:style>
    <style:style style:name="T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9"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20" style:parent-style-name="Normal" style:family="paragraph">
      <style:paragraph-properties style:vertical-align="baseline" fo:margin-bottom="0in" fo:line-height="100%"/>
    </style:style>
    <style:style style:name="T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5" style:parent-style-name="Normal" style:family="paragraph">
      <style:paragraph-properties style:vertical-align="baseline" fo:margin-bottom="0in" fo:line-height="100%"/>
    </style:style>
    <style:style style:name="T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9" style:parent-style-name="Normal" style:family="paragraph">
      <style:paragraph-properties style:vertical-align="baseline" fo:margin-bottom="0in" fo:line-height="100%"/>
      <style:text-properties style:font-name="Segoe UI" style:font-name-asian="Times New Roman" style:font-name-complex="Segoe UI" fo:font-size="16pt" style:font-size-asian="16pt" style:font-size-complex="16pt" fo:language="ro" fo:country="RO" style:language-asian="en" style:country-asian="GB"/>
    </style:style>
    <style:style style:name="P40" style:parent-style-name="Normal" style:family="paragraph">
      <style:paragraph-properties style:vertical-align="baseline" fo:margin-bottom="0in" fo:line-height="100%"/>
    </style:style>
    <style:style style:name="T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64" style:parent-style-name="Normal" style:family="paragraph">
      <style:paragraph-properties style:vertical-align="baseline" fo:margin-bottom="0in" fo:line-height="100%"/>
    </style:style>
    <style:style style:name="T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67"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68"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69"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0"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1"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2"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3"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4"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5"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6"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7"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8"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79"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80"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81"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3" style:parent-style-name="Normal" style:family="paragraph">
      <style:paragraph-properties style:vertical-align="baseline" fo:margin-bottom="0in" fo:line-height="100%"/>
    </style:style>
    <style:style style:name="T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90" style:parent-style-name="Normal" style:family="paragraph">
      <style:paragraph-properties style:vertical-align="baseline" fo:margin-bottom="0in" fo:line-height="100%"/>
    </style:style>
    <style:style style:name="T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6" style:parent-style-name="Normal" style:family="paragraph">
      <style:paragraph-properties style:vertical-align="baseline" fo:margin-bottom="0in" fo:line-height="100%"/>
    </style:style>
    <style:style style:name="T1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1" style:parent-style-name="Normal" style:family="paragraph">
      <style:paragraph-properties style:vertical-align="baseline" fo:margin-bottom="0in" fo:line-height="100%"/>
    </style:style>
    <style:style style:name="T1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19" style:parent-style-name="Normal" style:family="paragraph">
      <style:paragraph-properties style:vertical-align="baseline" fo:margin-bottom="0in" fo:line-height="100%"/>
    </style:style>
    <style:style style:name="T1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7" style:parent-style-name="Normal" style:family="paragraph">
      <style:paragraph-properties style:vertical-align="baseline" fo:margin-bottom="0in" fo:line-height="100%"/>
    </style:style>
    <style:style style:name="T1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9"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40"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4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4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4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5" style:parent-style-name="Normal" style:family="paragraph">
      <style:paragraph-properties style:vertical-align="baseline" fo:margin-bottom="0in" fo:line-height="100%"/>
    </style:style>
    <style:style style:name="T1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6"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57" style:parent-style-name="Normal" style:family="paragraph">
      <style:paragraph-properties style:vertical-align="baseline" fo:margin-bottom="0in" fo:line-height="100%"/>
    </style:style>
    <style:style style:name="T1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02" style:parent-style-name="Normal" style:family="paragraph">
      <style:paragraph-properties style:vertical-align="baseline" fo:margin-bottom="0in" fo:line-height="100%"/>
    </style:style>
    <style:style style:name="T2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13" style:parent-style-name="Normal" style:family="paragraph">
      <style:paragraph-properties style:vertical-align="baseline" fo:margin-bottom="0in" fo:line-height="100%"/>
    </style:style>
    <style:style style:name="T2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32"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233" style:parent-style-name="Normal" style:family="paragraph">
      <style:paragraph-properties style:vertical-align="baseline" fo:margin-bottom="0in" fo:line-height="100%"/>
    </style:style>
    <style:style style:name="T2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58" style:parent-style-name="Normal" style:family="paragraph">
      <style:paragraph-properties style:vertical-align="baseline" fo:margin-bottom="0in" fo:line-height="100%"/>
    </style:style>
    <style:style style:name="T2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62"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263" style:parent-style-name="Normal" style:family="paragraph">
      <style:paragraph-properties style:vertical-align="baseline" fo:margin-bottom="0in" fo:line-height="100%"/>
    </style:style>
    <style:style style:name="T2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289" style:parent-style-name="Normal" style:family="paragraph">
      <style:paragraph-properties style:vertical-align="baseline" fo:margin-bottom="0in" fo:line-height="100%"/>
    </style:style>
    <style:style style:name="T2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29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296" style:parent-style-name="Normal" style:family="paragraph">
      <style:paragraph-properties style:vertical-align="baseline" fo:margin-bottom="0in" fo:line-height="100%"/>
    </style:style>
    <style:style style:name="T29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299"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0"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09"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0"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319"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320" style:parent-style-name="Normal" style:family="paragraph">
      <style:paragraph-properties style:vertical-align="baseline" fo:margin-bottom="0in" fo:line-height="100%"/>
    </style:style>
    <style:style style:name="T3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23" style:parent-style-name="Normal" style:family="paragraph">
      <style:paragraph-properties style:vertical-align="baseline" fo:margin-bottom="0in" fo:line-height="100%"/>
    </style:style>
    <style:style style:name="T3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43" style:parent-style-name="Normal" style:family="paragraph">
      <style:paragraph-properties style:vertical-align="baseline" fo:margin-bottom="0in" fo:line-height="100%"/>
    </style:style>
    <style:style style:name="T3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48" style:parent-style-name="Normal" style:family="paragraph">
      <style:paragraph-properties style:vertical-align="baseline" fo:margin-bottom="0in" fo:line-height="100%"/>
    </style:style>
    <style:style style:name="T3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56" style:parent-style-name="Normal" style:family="paragraph">
      <style:paragraph-properties style:vertical-align="baseline" fo:margin-bottom="0in" fo:line-height="100%"/>
    </style:style>
    <style:style style:name="T3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380" style:parent-style-name="Normal" style:family="paragraph">
      <style:paragraph-properties style:vertical-align="baseline" fo:margin-bottom="0in" fo:line-height="100%"/>
    </style:style>
    <style:style style:name="T3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3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424" style:parent-style-name="Normal" style:family="paragraph">
      <style:paragraph-properties style:vertical-align="baseline" fo:margin-bottom="0in" fo:line-height="100%"/>
    </style:style>
    <style:style style:name="T4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435" style:parent-style-name="Normal" style:family="paragraph">
      <style:paragraph-properties style:vertical-align="baseline" fo:margin-bottom="0in" fo:line-height="100%"/>
    </style:style>
    <style:style style:name="T4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473" style:parent-style-name="Normal" style:family="paragraph">
      <style:paragraph-properties style:vertical-align="baseline" fo:margin-bottom="0in" fo:line-height="100%"/>
    </style:style>
    <style:style style:name="T4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483" style:parent-style-name="Normal" style:family="paragraph">
      <style:paragraph-properties style:vertical-align="baseline" fo:margin-bottom="0in" fo:line-height="100%"/>
    </style:style>
    <style:style style:name="T4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4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508" style:parent-style-name="Normal" style:family="paragraph">
      <style:paragraph-properties style:vertical-align="baseline" fo:margin-bottom="0in" fo:line-height="100%"/>
    </style:style>
    <style:style style:name="T5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514" style:parent-style-name="DefaultParagraphFont" style:family="text">
      <style:text-properties style:font-name="Calibri" style:font-name-asian="Times New Roman" style:font-name-complex="Calibri" fo:font-weight="bold" style:font-weight-asian="bold" style:font-weight-complex="bold" style:text-position="super 65.6%" fo:font-size="16pt" style:font-size-asian="16pt" style:font-size-complex="16pt" fo:language="ro" fo:country="RO" style:language-asian="en" style:country-asian="GB"/>
    </style:style>
    <style:style style:name="T5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560" style:parent-style-name="Normal" style:family="paragraph">
      <style:paragraph-properties style:vertical-align="baseline" fo:margin-bottom="0in" fo:line-height="100%"/>
    </style:style>
    <style:style style:name="T5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566" style:parent-style-name="Normal" style:family="paragraph">
      <style:paragraph-properties style:vertical-align="baseline" fo:margin-bottom="0in" fo:line-height="100%"/>
    </style:style>
    <style:style style:name="T5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568" style:parent-style-name="Normal" style:family="paragraph">
      <style:paragraph-properties style:vertical-align="baseline" fo:margin-bottom="0in" fo:line-height="100%"/>
    </style:style>
    <style:style style:name="T5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7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5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578" style:parent-style-name="Normal" style:family="paragraph">
      <style:paragraph-properties style:vertical-align="baseline" fo:margin-bottom="0in" fo:line-height="100%"/>
    </style:style>
    <style:style style:name="T5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5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661" style:parent-style-name="Normal" style:family="paragraph">
      <style:paragraph-properties style:vertical-align="baseline" fo:margin-bottom="0in" fo:line-height="100%"/>
    </style:style>
    <style:style style:name="T6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66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669" style:parent-style-name="Normal" style:family="paragraph">
      <style:paragraph-properties style:vertical-align="baseline" fo:margin-bottom="0in" fo:line-height="100%"/>
    </style:style>
    <style:style style:name="T6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6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722" style:parent-style-name="Normal" style:family="paragraph">
      <style:paragraph-properties style:vertical-align="baseline" fo:margin-bottom="0in" fo:line-height="100%"/>
    </style:style>
    <style:style style:name="T7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732" style:parent-style-name="Normal" style:family="paragraph">
      <style:paragraph-properties style:vertical-align="baseline" fo:margin-bottom="0in" fo:line-height="100%"/>
    </style:style>
    <style:style style:name="T7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794" style:parent-style-name="Normal" style:family="paragraph">
      <style:paragraph-properties style:vertical-align="baseline" fo:margin-bottom="0in" fo:line-height="100%"/>
    </style:style>
    <style:style style:name="T7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7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03" style:parent-style-name="Normal" style:family="paragraph">
      <style:paragraph-properties style:vertical-align="baseline" fo:margin-bottom="0in" fo:line-height="100%"/>
    </style:style>
    <style:style style:name="T8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34"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835"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836" style:parent-style-name="Normal" style:family="paragraph">
      <style:paragraph-properties style:vertical-align="baseline" fo:margin-bottom="0in" fo:line-height="100%"/>
    </style:style>
    <style:style style:name="T8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3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839" style:parent-style-name="Normal" style:family="paragraph">
      <style:paragraph-properties style:vertical-align="baseline" fo:margin-bottom="0in" fo:line-height="100%"/>
    </style:style>
    <style:style style:name="T8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50" style:parent-style-name="Normal" style:family="paragraph">
      <style:paragraph-properties style:vertical-align="baseline" fo:margin-bottom="0in" fo:line-height="100%"/>
    </style:style>
    <style:style style:name="T8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52"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3"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4"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5"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6"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7"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8"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59"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0"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1"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2"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3"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4"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P865" style:parent-style-name="Normal" style:family="paragraph">
      <style:paragraph-properties style:vertical-align="baseline" fo:margin-bottom="0in" fo:line-height="100%"/>
    </style:style>
    <style:style style:name="T866"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7"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8"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869"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P870" style:parent-style-name="Normal" style:family="paragraph">
      <style:paragraph-properties style:vertical-align="baseline" fo:margin-bottom="0in" fo:line-height="100%"/>
    </style:style>
    <style:style style:name="T8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85" style:parent-style-name="Normal" style:family="paragraph">
      <style:paragraph-properties style:vertical-align="baseline" fo:margin-bottom="0in" fo:line-height="100%"/>
    </style:style>
    <style:style style:name="T8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890" style:parent-style-name="Normal" style:family="paragraph">
      <style:paragraph-properties style:vertical-align="baseline" fo:margin-bottom="0in" fo:line-height="100%"/>
    </style:style>
    <style:style style:name="T8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8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919"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920" style:parent-style-name="Normal" style:family="paragraph">
      <style:paragraph-properties style:vertical-align="baseline" fo:margin-bottom="0in" fo:line-height="100%"/>
    </style:style>
    <style:style style:name="T9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22"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3"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4"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5"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27"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8"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29"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0"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1"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933" style:parent-style-name="Normal" style:family="paragraph">
      <style:paragraph-properties style:vertical-align="baseline" fo:margin-bottom="0in" fo:line-height="100%"/>
    </style:style>
    <style:style style:name="T9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35"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6"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7"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8"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39"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0"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1"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2"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3"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4"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5"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6"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47"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P948" style:parent-style-name="Normal" style:family="paragraph">
      <style:paragraph-properties style:vertical-align="baseline" fo:margin-bottom="0in" fo:line-height="100%"/>
    </style:style>
    <style:style style:name="T949" style:parent-style-name="DefaultParagraphFont" style:family="text">
      <style:text-properties style:font-name="Calibri" style:font-name-asian="Times New Roman" style:font-name-complex="Calibri" fo:font-style="italic" style:font-style-asian="italic" style:font-style-complex="italic" fo:font-size="16pt" style:font-size-asian="16pt" style:font-size-complex="16pt" fo:language="ro" fo:country="RO" style:language-asian="en" style:country-asian="GB"/>
    </style:style>
    <style:style style:name="T9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9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03" style:parent-style-name="Normal" style:family="paragraph">
      <style:paragraph-properties style:vertical-align="baseline" fo:margin-bottom="0in" fo:line-height="100%"/>
    </style:style>
    <style:style style:name="T10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09" style:parent-style-name="Normal" style:family="paragraph">
      <style:paragraph-properties style:vertical-align="baseline" fo:margin-bottom="0in" fo:line-height="100%"/>
    </style:style>
    <style:style style:name="T10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11" style:parent-style-name="Normal" style:family="paragraph">
      <style:paragraph-properties style:vertical-align="baseline" fo:margin-bottom="0in" fo:line-height="100%"/>
    </style:style>
    <style:style style:name="T10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26" style:parent-style-name="Normal" style:family="paragraph">
      <style:paragraph-properties style:vertical-align="baseline" fo:margin-bottom="0in" fo:line-height="100%"/>
    </style:style>
    <style:style style:name="T10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30" style:parent-style-name="Normal" style:family="paragraph">
      <style:paragraph-properties style:vertical-align="baseline" fo:margin-bottom="0in" fo:line-height="100%"/>
    </style:style>
    <style:style style:name="T10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32"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033"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034"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035" style:parent-style-name="Normal" style:family="paragraph">
      <style:paragraph-properties style:vertical-align="baseline" fo:margin-bottom="0in" fo:line-height="100%"/>
    </style:style>
    <style:style style:name="T10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44" style:parent-style-name="Normal" style:family="paragraph">
      <style:paragraph-properties style:vertical-align="baseline" fo:margin-bottom="0in" fo:line-height="100%"/>
    </style:style>
    <style:style style:name="T10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4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049" style:parent-style-name="Normal" style:family="paragraph">
      <style:paragraph-properties style:vertical-align="baseline" fo:margin-bottom="0in" fo:line-height="100%"/>
    </style:style>
    <style:style style:name="T10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63" style:parent-style-name="Normal" style:family="paragraph">
      <style:paragraph-properties style:vertical-align="baseline" fo:margin-bottom="0in" fo:line-height="100%"/>
    </style:style>
    <style:style style:name="T10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70" style:parent-style-name="Normal" style:family="paragraph">
      <style:paragraph-properties style:vertical-align="baseline" fo:margin-bottom="0in" fo:line-height="100%"/>
    </style:style>
    <style:style style:name="T10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087" style:parent-style-name="Normal" style:family="paragraph">
      <style:paragraph-properties style:vertical-align="baseline" fo:margin-bottom="0in" fo:line-height="100%"/>
    </style:style>
    <style:style style:name="T10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0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09" style:parent-style-name="Normal" style:family="paragraph">
      <style:paragraph-properties style:vertical-align="baseline" fo:margin-bottom="0in" fo:line-height="100%"/>
    </style:style>
    <style:style style:name="T11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13" style:parent-style-name="Normal" style:family="paragraph">
      <style:paragraph-properties style:vertical-align="baseline" fo:margin-bottom="0in" fo:line-height="100%"/>
    </style:style>
    <style:style style:name="T11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2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2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2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28"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29"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0"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1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66"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167" style:parent-style-name="Normal" style:family="paragraph">
      <style:paragraph-properties style:vertical-align="baseline" fo:margin-bottom="0in" fo:line-height="100%"/>
    </style:style>
    <style:style style:name="T11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69"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170" style:parent-style-name="Normal" style:family="paragraph">
      <style:paragraph-properties style:vertical-align="baseline" fo:margin-bottom="0in" fo:line-height="100%"/>
    </style:style>
    <style:style style:name="T11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190" style:parent-style-name="Normal" style:family="paragraph">
      <style:paragraph-properties style:vertical-align="baseline" fo:margin-bottom="0in" fo:line-height="100%"/>
    </style:style>
    <style:style style:name="T11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1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2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229" style:parent-style-name="Normal" style:family="paragraph">
      <style:paragraph-properties style:vertical-align="baseline" fo:margin-bottom="0in" fo:line-height="100%"/>
    </style:style>
    <style:style style:name="T12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42" style:parent-style-name="Normal" style:family="paragraph">
      <style:paragraph-properties style:vertical-align="baseline" fo:margin-bottom="0in" fo:line-height="100%"/>
    </style:style>
    <style:style style:name="T12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50" style:parent-style-name="Normal" style:family="paragraph">
      <style:paragraph-properties style:vertical-align="baseline" fo:margin-bottom="0in" fo:line-height="100%"/>
    </style:style>
    <style:style style:name="T12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61" style:parent-style-name="Normal" style:family="paragraph">
      <style:paragraph-properties style:vertical-align="baseline" fo:margin-bottom="0in" fo:line-height="100%"/>
    </style:style>
    <style:style style:name="T12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75" style:parent-style-name="Normal" style:family="paragraph">
      <style:paragraph-properties style:vertical-align="baseline" fo:margin-bottom="0in" fo:line-height="100%"/>
    </style:style>
    <style:style style:name="T12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2"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1283" style:parent-style-name="Normal" style:family="paragraph">
      <style:paragraph-properties style:vertical-align="baseline" fo:margin-bottom="0in" fo:line-height="100%"/>
    </style:style>
    <style:style style:name="T12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93" style:parent-style-name="Normal" style:family="paragraph">
      <style:paragraph-properties style:vertical-align="baseline" fo:margin-bottom="0in" fo:line-height="100%"/>
    </style:style>
    <style:style style:name="T12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29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296"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297"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2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299" style:parent-style-name="Normal" style:family="paragraph">
      <style:paragraph-properties style:vertical-align="baseline" fo:margin-bottom="0in" fo:line-height="100%"/>
    </style:style>
    <style:style style:name="T13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11"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312"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313" style:parent-style-name="Normal" style:family="paragraph">
      <style:paragraph-properties style:vertical-align="baseline" fo:margin-bottom="0in" fo:line-height="100%"/>
    </style:style>
    <style:style style:name="T13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1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1316" style:parent-style-name="Normal" style:family="paragraph">
      <style:paragraph-properties style:vertical-align="baseline" fo:margin-bottom="0in" fo:line-height="100%"/>
    </style:style>
    <style:style style:name="T13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37" style:parent-style-name="Normal" style:family="paragraph">
      <style:paragraph-properties style:vertical-align="baseline" fo:margin-bottom="0in" fo:line-height="100%"/>
    </style:style>
    <style:style style:name="T13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41" style:parent-style-name="Normal" style:family="paragraph">
      <style:paragraph-properties style:vertical-align="baseline" fo:margin-bottom="0in" fo:line-height="100%"/>
    </style:style>
    <style:style style:name="T13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46" style:parent-style-name="Normal" style:family="paragraph">
      <style:paragraph-properties style:vertical-align="baseline" fo:margin-bottom="0in" fo:line-height="100%"/>
    </style:style>
    <style:style style:name="T13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50" style:parent-style-name="Normal" style:family="paragraph">
      <style:paragraph-properties style:vertical-align="baseline" fo:margin-bottom="0in" fo:line-height="100%"/>
      <style:text-properties style:font-name="Segoe UI" style:font-name-asian="Times New Roman" style:font-name-complex="Segoe UI" fo:font-size="16pt" style:font-size-asian="16pt" style:font-size-complex="16pt" fo:language="ro" fo:country="RO" style:language-asian="en" style:country-asian="GB"/>
    </style:style>
    <style:style style:name="P1351" style:parent-style-name="Normal" style:family="paragraph">
      <style:paragraph-properties style:vertical-align="baseline" fo:margin-bottom="0in" fo:line-height="100%"/>
    </style:style>
    <style:style style:name="T13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53"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54"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55"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T13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61"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362" style:parent-style-name="Normal" style:family="paragraph">
      <style:paragraph-properties style:vertical-align="baseline" fo:margin-bottom="0in" fo:line-height="100%"/>
    </style:style>
    <style:style style:name="T13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74" style:parent-style-name="Normal" style:family="paragraph">
      <style:paragraph-properties style:vertical-align="baseline" fo:margin-bottom="0in" fo:line-height="100%"/>
    </style:style>
    <style:style style:name="T13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80" style:parent-style-name="Normal" style:family="paragraph">
      <style:paragraph-properties style:vertical-align="baseline" fo:margin-bottom="0in" fo:line-height="100%"/>
    </style:style>
    <style:style style:name="T13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92" style:parent-style-name="Normal" style:family="paragraph">
      <style:paragraph-properties style:vertical-align="baseline" fo:margin-bottom="0in" fo:line-height="100%"/>
    </style:style>
    <style:style style:name="T13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397" style:parent-style-name="Normal" style:family="paragraph">
      <style:paragraph-properties style:vertical-align="baseline" fo:margin-bottom="0in" fo:line-height="100%"/>
    </style:style>
    <style:style style:name="T13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3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00" style:parent-style-name="Normal" style:family="paragraph">
      <style:paragraph-properties style:vertical-align="baseline" fo:margin-bottom="0in" fo:line-height="100%"/>
    </style:style>
    <style:style style:name="T14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04" style:parent-style-name="Normal" style:family="paragraph">
      <style:paragraph-properties style:vertical-align="baseline" fo:margin-bottom="0in" fo:line-height="100%"/>
    </style:style>
    <style:style style:name="T14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22" style:parent-style-name="Normal" style:family="paragraph">
      <style:paragraph-properties style:vertical-align="baseline" fo:margin-bottom="0in" fo:line-height="100%"/>
    </style:style>
    <style:style style:name="T14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31"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432" style:parent-style-name="Normal" style:family="paragraph">
      <style:paragraph-properties style:vertical-align="baseline" fo:margin-bottom="0in" fo:line-height="100%"/>
    </style:style>
    <style:style style:name="T14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74" style:parent-style-name="Normal" style:family="paragraph">
      <style:paragraph-properties style:vertical-align="baseline" fo:margin-bottom="0in" fo:line-height="100%"/>
      <style:text-properties style:font-name="Segoe UI" style:font-name-asian="Times New Roman" style:font-name-complex="Segoe UI" fo:font-size="16pt" style:font-size-asian="16pt" style:font-size-complex="16pt" fo:language="ro" fo:country="RO" style:language-asian="en" style:country-asian="GB"/>
    </style:style>
    <style:style style:name="P1475" style:parent-style-name="Normal" style:family="paragraph">
      <style:paragraph-properties style:vertical-align="baseline" fo:margin-bottom="0in" fo:line-height="100%"/>
    </style:style>
    <style:style style:name="T14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481" style:parent-style-name="Normal" style:family="paragraph">
      <style:paragraph-properties style:vertical-align="baseline" fo:margin-bottom="0in" fo:line-height="100%"/>
    </style:style>
    <style:style style:name="T14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85"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86"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87"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88"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89"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90"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91"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T1492" style:parent-style-name="DefaultParagraphFont" style:family="text">
      <style:text-properties style:font-name="Calibri" style:font-name-asian="Times New Roman" style:font-name-complex="Calibri" fo:font-size="16pt" style:font-size-asian="16pt" style:font-size-complex="16pt" style:text-underline-type="single" style:text-underline-style="solid" style:text-underline-width="auto" style:text-underline-mode="continuous" fo:language="ro" fo:country="RO" style:language-asian="en" style:country-asian="GB"/>
    </style:style>
    <style:style style:name="P1493" style:parent-style-name="Normal" style:family="paragraph">
      <style:paragraph-properties style:vertical-align="baseline" fo:margin-bottom="0in" fo:line-height="100%"/>
    </style:style>
    <style:style style:name="T14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4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06" style:parent-style-name="Normal" style:family="paragraph">
      <style:paragraph-properties style:vertical-align="baseline" fo:margin-bottom="0in" fo:line-height="100%"/>
    </style:style>
    <style:style style:name="T15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17" style:parent-style-name="Normal" style:family="paragraph">
      <style:paragraph-properties style:vertical-align="baseline" fo:margin-bottom="0in" fo:line-height="100%"/>
    </style:style>
    <style:style style:name="T15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27" style:parent-style-name="Normal" style:family="paragraph">
      <style:paragraph-properties style:vertical-align="baseline" fo:margin-bottom="0in" fo:line-height="100%"/>
    </style:style>
    <style:style style:name="T15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39" style:parent-style-name="Normal" style:family="paragraph">
      <style:paragraph-properties style:vertical-align="baseline" fo:margin-bottom="0in" fo:line-height="100%"/>
    </style:style>
    <style:style style:name="T15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46" style:parent-style-name="Normal" style:family="paragraph">
      <style:paragraph-properties style:vertical-align="baseline" fo:margin-bottom="0in" fo:line-height="100%"/>
    </style:style>
    <style:style style:name="T154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4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53" style:parent-style-name="Normal" style:family="paragraph">
      <style:paragraph-properties style:vertical-align="baseline" fo:margin-bottom="0in" fo:line-height="100%"/>
    </style:style>
    <style:style style:name="T15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5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58" style:parent-style-name="Normal" style:family="paragraph">
      <style:paragraph-properties style:vertical-align="baseline" fo:margin-bottom="0in" fo:line-height="100%"/>
    </style:style>
    <style:style style:name="T15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61" style:parent-style-name="Normal" style:family="paragraph">
      <style:paragraph-properties style:vertical-align="baseline" fo:margin-bottom="0in" fo:line-height="100%"/>
    </style:style>
    <style:style style:name="T15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8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589" style:parent-style-name="Normal" style:family="paragraph">
      <style:paragraph-properties style:vertical-align="baseline" fo:margin-bottom="0in" fo:line-height="100%"/>
    </style:style>
    <style:style style:name="T15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5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596"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597"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59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599" style:parent-style-name="Normal" style:family="paragraph">
      <style:paragraph-properties style:vertical-align="baseline" fo:margin-bottom="0in" fo:line-height="100%"/>
    </style:style>
    <style:style style:name="T16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1" style:parent-style-name="DefaultParagraphFont" style:family="text">
      <style:text-properties style:font-name="Calibri" style:font-name-asian="Times New Roman" style:font-name-complex="Calibri" fo:font-weight="bold" style:font-weight-asian="bold" style:font-weight-complex="bold" fo:font-size="16pt" style:font-size-asian="16pt" style:font-size-complex="16pt" fo:language="ro" fo:country="RO" style:language-asian="en" style:country-asian="GB"/>
    </style:style>
    <style:style style:name="P1602" style:parent-style-name="Normal" style:family="paragraph">
      <style:paragraph-properties style:vertical-align="baseline" fo:margin-bottom="0in" fo:line-height="100%"/>
    </style:style>
    <style:style style:name="T16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0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1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25" style:parent-style-name="Normal" style:family="paragraph">
      <style:paragraph-properties style:vertical-align="baseline" fo:margin-bottom="0in" fo:line-height="100%"/>
    </style:style>
    <style:style style:name="T162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2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3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4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45" style:parent-style-name="Normal" style:family="paragraph">
      <style:paragraph-properties style:vertical-align="baseline" fo:margin-bottom="0in" fo:line-height="100%"/>
    </style:style>
    <style:style style:name="T164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47" style:parent-style-name="Normal" style:family="paragraph">
      <style:paragraph-properties style:vertical-align="baseline" fo:margin-bottom="0in" fo:line-height="100%"/>
    </style:style>
    <style:style style:name="T164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49" style:parent-style-name="Normal" style:family="paragraph">
      <style:paragraph-properties style:vertical-align="baseline" fo:margin-bottom="0in" fo:line-height="100%"/>
    </style:style>
    <style:style style:name="T165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57" style:parent-style-name="Normal" style:family="paragraph">
      <style:paragraph-properties style:vertical-align="baseline" fo:margin-bottom="0in" fo:line-height="100%"/>
    </style:style>
    <style:style style:name="T165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5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65" style:parent-style-name="Normal" style:family="paragraph">
      <style:paragraph-properties style:vertical-align="baseline" fo:margin-bottom="0in" fo:line-height="100%"/>
    </style:style>
    <style:style style:name="T166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6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70" style:parent-style-name="Normal" style:family="paragraph">
      <style:paragraph-properties style:vertical-align="baseline" fo:margin-bottom="0in" fo:line-height="100%"/>
    </style:style>
    <style:style style:name="T167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74" style:parent-style-name="Normal" style:family="paragraph">
      <style:paragraph-properties style:vertical-align="baseline" fo:margin-bottom="0in" fo:line-height="100%"/>
    </style:style>
    <style:style style:name="T167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7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8"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8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69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697" style:parent-style-name="Normal" style:family="paragraph">
      <style:paragraph-properties style:vertical-align="baseline" fo:margin-bottom="0in" fo:line-height="100%"/>
      <style:text-properties style:font-name="Segoe UI" style:font-name-asian="Times New Roman" style:font-name-complex="Segoe UI" fo:font-size="16pt" style:font-size-asian="16pt" style:font-size-complex="16pt" fo:language="ro" fo:country="RO" style:language-asian="en" style:country-asian="GB"/>
    </style:style>
    <style:style style:name="P1698" style:parent-style-name="Normal" style:family="paragraph">
      <style:paragraph-properties style:vertical-align="baseline" fo:margin-bottom="0in" fo:line-height="100%"/>
    </style:style>
    <style:style style:name="T1699"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2"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4"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6"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07"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708" style:parent-style-name="Normal" style:family="paragraph">
      <style:paragraph-properties style:vertical-align="baseline" fo:margin-bottom="0in" fo:line-height="100%"/>
      <style:text-properties style:font-name="Calibri" style:font-name-asian="Times New Roman" style:font-name-complex="Calibri" fo:font-size="16pt" style:font-size-asian="16pt" style:font-size-complex="16pt" fo:language="ro" fo:country="RO" style:language-asian="en" style:country-asian="GB"/>
    </style:style>
    <style:style style:name="P1709" style:parent-style-name="Normal" style:family="paragraph">
      <style:paragraph-properties style:vertical-align="baseline" fo:margin-bottom="0in" fo:line-height="100%"/>
    </style:style>
    <style:style style:name="T1710"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T1711"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712" style:parent-style-name="Normal" style:family="paragraph">
      <style:paragraph-properties style:vertical-align="baseline" fo:margin-bottom="0in" fo:line-height="100%"/>
    </style:style>
    <style:style style:name="T1713"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714" style:parent-style-name="Normal" style:family="paragraph">
      <style:paragraph-properties style:vertical-align="baseline" fo:margin-bottom="0in" fo:line-height="100%"/>
    </style:style>
    <style:style style:name="T1715" style:parent-style-name="DefaultParagraphFont" style:family="text">
      <style:text-properties style:font-name="Calibri" style:font-name-asian="Times New Roman" style:font-name-complex="Calibri" fo:font-size="16pt" style:font-size-asian="16pt" style:font-size-complex="16pt" fo:language="ro" fo:country="RO" style:language-asian="en" style:country-asian="GB"/>
    </style:style>
    <style:style style:name="P1716" style:parent-style-name="Normal" style:family="paragraph">
      <style:text-properties fo:font-size="16pt" style:font-size-asian="16pt" style:font-size-complex="16pt"/>
    </style:style>
  </office:automatic-styles>
  <office:body>
    <office:text text:use-soft-page-breaks="true">
      <text:p text:style-name="P1">Webinar<text:s/></text:p>
      <text:p text:style-name="P2"/>
      <text:p text:style-name="P3">THE TEACHING OF GRIGORI GRABOVOI ABOUT SALVATION AND HARMONIOUS DEVELOPMENT. THE METHOD OF CONTROLLING REALITY FROM THE PHYSICAL BODY OF THE ONE GOD”.</text:p>
      <text:p text:style-name="P4"/>
      <text:p text:style-name="P5">Lector : Marina Morozkina<text:s/></text:p>
      <text:p text:style-name="P6"><text:span text:style-name="T7">25.</text:span><text:span text:style-name="T8">11.</text:span><text:span text:style-name="T9">2022, day<text:s/></text:span><text:span text:style-name="T10">1</text:span></text:p>
      <text:p text:style-name="P11"/>
      <text:p text:style-name="P12"/>
      <text:p text:style-name="P13"><text:span text:style-name="T14">Good evening everybody</text:span><text:span text:style-name="T15">!</text:span><text:span text:style-name="T16"> </text:span></text:p>
      <text:p text:style-name="P17"><text:span text:style-name="T18">I'm really happy to see all of you. </text:span></text:p>
      <text:p text:style-name="P19"/>
      <text:p text:style-name="P20"><text:span text:style-name="T21"><text:tab/></text:span><text:span text:style-name="T22">We have a very interesting topic today. <text:s/></text:span><text:span text:style-name="T23">T</text:span><text:span text:style-name="T24">he name of the webinar is </text:span></text:p>
      <text:p text:style-name="P25"><text:span text:style-name="T26">„</text:span><text:span text:style-name="T27">The<text:s/></text:span><text:span text:style-name="T28">T</text:span><text:span text:style-name="T29">eaching of<text:s/></text:span><text:span text:style-name="T30">Grigori Grabovoi</text:span><text:span text:style-name="T31"><text:s/></text:span><text:span text:style-name="T32">about salvation and harmonious development. The method of controlling reality from the physical body of the<text:s/></text:span><text:span text:style-name="T33">O</text:span><text:span text:style-name="T34">ne God</text:span><text:span text:style-name="T35"><text:s/>a</text:span><text:span text:style-name="T36">nd structuring the control from the human physical body</text:span><text:span text:style-name="T37">”</text:span><text:span text:style-name="T38">. </text:span></text:p>
      <text:p text:style-name="P39"/>
      <text:p text:style-name="P40"><text:span text:style-name="T41"><text:tab/></text:span><text:span text:style-name="T42">What<text:s/></text:span><text:span text:style-name="T43">is this webinar about is o</text:span><text:span text:style-name="T44">bviously clear from it</text:span><text:span text:style-name="T45">’</text:span><text:span text:style-name="T46">s title.<text:s/></text:span><text:span text:style-name="T47">Grigori Grabovoi compares how God’s bodu<text:s/></text:span><text:span text:style-name="T48">is designed and how it functions with how human body is designed and how it functions. <text:s/></text:span><text:span text:style-name="T49"><text:tab/></text:span><text:span text:style-name="T50">T</text:span><text:span text:style-name="T51">he fundamental idea of this material</text:span><text:span text:style-name="T52"><text:s/></text:span><text:span text:style-name="T53">lies in the fact that the human body is build in the image and likeness of God</text:span><text:span text:style-name="T54">’s</text:span><text:span text:style-name="T55"><text:s/>body. And that means that functionally</text:span><text:span text:style-name="T56">,</text:span><text:span text:style-name="T57"><text:s/></text:span><text:span text:style-name="T58">a</text:span><text:span text:style-name="T59"><text:s/>human body can be developed</text:span><text:span text:style-name="T60"><text:s/>a</text:span><text:span text:style-name="T61">ll the way up to the level of God's body.<text:s/></text:span><text:span text:style-name="T62">W</text:span><text:span text:style-name="T63">e understand what it is needed for. </text:span></text:p>
      <text:p text:style-name="P64"><text:span text:style-name="T65"><text:tab/></text:span><text:span text:style-name="T66">The physical body of<text:s/></text:span><text:span text:style-name="T67">One</text:span><text:span text:style-name="T68"><text:s/>God has unlimited<text:s/></text:span><text:span text:style-name="T69">c</text:span><text:span text:style-name="T70">apabilities in terms of building</text:span><text:span text:style-name="T71"><text:s/>a</text:span><text:span text:style-name="T72">nd controlling reality. And human body needs to be developed</text:span><text:span text:style-name="T73"><text:s/>t</text:span><text:span text:style-name="T74">o the same level</text:span><text:span text:style-name="T75"><text:s/></text:span><text:span text:style-name="T76">that people can control all events of their lives</text:span><text:span text:style-name="T77"><text:s/></text:span><text:span text:style-name="T78">a</text:span><text:span text:style-name="T79">nd don't allow</text:span><text:span text:style-name="T80"><text:s/>a</text:span><text:span text:style-name="T81">nything related to problematic or destructive events</text:span><text:span text:style-name="T82">.</text:span></text:p>
      <text:p text:style-name="P83"><text:span text:style-name="T84"><text:tab/></text:span><text:span text:style-name="T85"><text:s/></text:span><text:span text:style-name="T86">A</text:span><text:span text:style-name="T87">nd I think this</text:span><text:span text:style-name="T88"><text:s/></text:span><text:span text:style-name="T89">topic is very relevant taking into account the current events. </text:span></text:p>
      <text:soft-page-break/>
      <text:p text:style-name="P90"><text:span text:style-name="T91"><text:tab/></text:span><text:span text:style-name="T92">I</text:span><text:span text:style-name="T93">t's important to understand the principles and mechanisms that the functioning of the physical body of<text:s/></text:span><text:span text:style-name="T94">One</text:span><text:span text:style-name="T95"><text:s/>God is based on. And understanding these principles and mechanisms</text:span><text:span text:style-name="T96"><text:s/>a</text:span><text:span text:style-name="T97">llows people to</text:span><text:span text:style-name="T98"><text:s/>discover</text:span><text:span text:style-name="T99"><text:s/>similar systems in themselves. And it allows to implement the goal <text:s/>that God set for all of us</text:span><text:span text:style-name="T100">, w</text:span><text:span text:style-name="T101">hich is to learn to act<text:s/></text:span><text:span text:style-name="T102">i</text:span><text:span text:style-name="T103">n this world</text:span><text:span text:style-name="T104"><text:s/>t</text:span><text:span text:style-name="T105">he same way as God does. </text:span></text:p>
      <text:p text:style-name="P106"><text:span text:style-name="T107"><text:tab/></text:span><text:span text:style-name="T108">And those are not just words. This is life. This is the direction<text:s/></text:span><text:span text:style-name="T109">t</text:span><text:span text:style-name="T110">hat everyone should be moving in and developing in. And the fact that we are all here today shows us tha we made the right choice. </text:span></text:p>
      <text:p text:style-name="P111"><text:span text:style-name="T112">S</text:span><text:span text:style-name="T113">tep by step we're going to be talking about certain points of this<text:s/></text:span><text:span text:style-name="T114">s</text:span><text:span text:style-name="T115">eminar by<text:s/></text:span><text:span text:style-name="T116">Grigori Grabovoi</text:span><text:span text:style-name="T117">. </text:span></text:p>
      <text:p text:style-name="P118"/>
      <text:p text:style-name="P119"><text:span text:style-name="T120"><text:tab/></text:span><text:span text:style-name="T121">I will be sharing with you my understanding</text:span><text:span text:style-name="T122"><text:s/>and the ways</text:span><text:span text:style-name="T123"><text:s/>o</text:span><text:span text:style-name="T124">f using each point of this seminar</text:span><text:span text:style-name="T125">.</text:span><text:span text:style-name="T126"> </text:span></text:p>
      <text:p text:style-name="P127"><text:span text:style-name="T128"><text:tab/></text:span><text:span text:style-name="T129">And the first point of our work</text:span><text:span text:style-name="T130">, is that Grigori Grabovoi<text:s/></text:span><text:span text:style-name="T131">says that<text:s/></text:span><text:span text:style-name="T132">:<text:s/></text:span><text:span text:style-name="T133">to understand the mechanism of control that this seminar</text:span><text:span text:style-name="T134"><text:s/></text:span><text:span text:style-name="T135">is based on</text:span><text:span text:style-name="T136">,</text:span><text:span text:style-name="T137"><text:s/></text:span><text:span text:style-name="T138">w</text:span><text:span text:style-name="T139">e need to view<text:s/></text:span><text:span text:style-name="T140">the</text:span><text:span text:style-name="T141"><text:s/>reality as a structure</text:span><text:span text:style-name="T142"><text:s/>t</text:span><text:span text:style-name="T143">hat first needs to be created.</text:span><text:span text:style-name="T144"> </text:span></text:p>
      <text:p text:style-name="P145"><text:span text:style-name="T146"><text:tab/></text:span><text:span text:style-name="T147">And 2nd we need to do control during the process of creation. <text:s/>I</text:span><text:span text:style-name="T148"><text:s/>p</text:span><text:span text:style-name="T149">ractically repeated the words of Grigori Grabavo</text:span><text:span text:style-name="T150">i</text:span><text:span text:style-name="T151"><text:s/></text:span><text:span text:style-name="T152">.<text:s/></text:span><text:span text:style-name="T153">And I think this phrase</text:span><text:span text:style-name="T154"><text:s/></text:span><text:span text:style-name="T155">contains very important information. </text:span></text:p>
      <text:p text:style-name="P156"><text:tab/>If we look at how<text:s/>regular people believe in physical reality,<text:s/>very often, people think that<text:s/>the sources of events that are taking place and that people are part of, well they think that those<text:s/>sources are external. And<text:s/>so<text:s/>that people don't have<text:s/>a<text:s/>lot in terms of capabilities to control their events. But if we think<text:s/>about our events and how these events<text:s/>get into and feed into the template of our lives, we can see a very interesting process. <text:s/></text:p>
      <text:p text:style-name="P157"><text:span text:style-name="T158"><text:tab/>L</text:span><text:span text:style-name="T159">et's</text:span><text:span text:style-name="T160"><text:s/></text:span><text:span text:style-name="T161">discuss the following scenario and I'm gonna start with an example. <text:s/>A pretty regular scenario</text:span><text:span text:style-name="T162">, w</text:span><text:span text:style-name="T163">hen a<text:s/></text:span><text:span text:style-name="T164">person i</text:span><text:span text:style-name="T165">s looking for a job and he comes over</text:span><text:span text:style-name="T166"><text:s/>l</text:span><text:span text:style-name="T167">et's say for an interview</text:span><text:span text:style-name="T168">. From the perspective of regular perception</text:span><text:span text:style-name="T169">,</text:span><text:span text:style-name="T170"><text:s/>by doing this, I mean, coming for an interview</text:span><text:span text:style-name="T171">, h</text:span><text:span text:style-name="T172">e is basically creating his future events.</text:span><text:span text:style-name="T173"><text:s/>I</text:span><text:span text:style-name="T174">t's not just<text:s/></text:span><text:span text:style-name="T175">a<text:s/></text:span><text:span text:style-name="T176">regular action. This per</text:span><text:span text:style-name="T177">son</text:span><text:span text:style-name="T178"><text:s/>realizes that his future depends on <text:s/>everything he is going to say. </text:span><text:span text:style-name="T179">H</text:span><text:span text:style-name="T180">e tries his best to be likable</text:span><text:span text:style-name="T181"><text:s/>a</text:span><text:span text:style-name="T182">nd he<text:s/></text:span><text:soft-page-break/><text:span text:style-name="T183">acts</text:span><text:span text:style-name="T184"><text:s/>a</text:span><text:span text:style-name="T185">ccordingly</text:span><text:span text:style-name="T186">.</text:span><text:span text:style-name="T187"> He tries to</text:span><text:span text:style-name="T188"><text:s/></text:span><text:span text:style-name="T189">be</text:span><text:span text:style-name="T190"><text:s/>a</text:span><text:span text:style-name="T191">s interesting as he can in terms of describing what he can do for that company</text:span><text:span text:style-name="T192">, a</text:span><text:span text:style-name="T193">nd at the same time</text:span><text:span text:style-name="T194">, h</text:span><text:span text:style-name="T195">e is carefully observing the facial expressions of</text:span><text:span text:style-name="T196"><text:s/>h</text:span><text:span text:style-name="T197">is interviewer. And he tries to understand how to answer questions that might follow</text:span><text:span text:style-name="T198"><text:s/></text:span><text:span text:style-name="T199">in such a way that his answer</text:span><text:span text:style-name="T200">s</text:span><text:span text:style-name="T201"><text:s/>effects in a positive way the impression of him that his interviewer is going to have. </text:span></text:p>
      <text:p text:style-name="P202"><text:span text:style-name="T203"><text:tab/>W</text:span><text:span text:style-name="T204">hat I'd like you to do</text:span><text:span text:style-name="T205"><text:s/>is that I</text:span><text:span text:style-name="T206">'d like you to</text:span><text:span text:style-name="T207"><text:s/>kind of</text:span><text:span text:style-name="T208"><text:s/>put yourself in that per</text:span><text:span text:style-name="T209">so</text:span><text:span text:style-name="T210">n's shoes. And</text:span><text:span text:style-name="T211"><text:s/></text:span><text:span text:style-name="T212">see what he feels during this interview that his future depends on. </text:span></text:p>
      <text:p text:style-name="P213"><text:span text:style-name="T214">W</text:span><text:span text:style-name="T215">hen a per</text:span><text:span text:style-name="T216">son</text:span><text:span text:style-name="T217"><text:s/>really wants, for example</text:span><text:span text:style-name="T218">, t</text:span><text:span text:style-name="T219">o get a job during</text:span><text:span text:style-name="T220"><text:s/>a</text:span><text:span text:style-name="T221">n interview</text:span><text:span text:style-name="T222">,</text:span><text:span text:style-name="T223"><text:s/>he's in a certain state. And this state</text:span><text:span text:style-name="T224"><text:s/></text:span><text:span text:style-name="T225">has <text:s/>many components. </text:span><text:span text:style-name="T226">H</text:span><text:span text:style-name="T227">is burning desire</text:span><text:span text:style-name="T228"><text:s/>is</text:span><text:span text:style-name="T229"><text:s/>to get the positive result. And his effort</text:span><text:span text:style-name="T230"><text:s/>is to m</text:span><text:span text:style-name="T231">ake sure that everything happens the way he wants. </text:span></text:p>
      <text:p text:style-name="P232"><text:tab/>If we look at this situation having that phrase,<text:s/>the first phrase of the seminar that I read to you, the phrase by Grigori<text:s/>Grabovoi, then basically we can see<text:s/>that this<text:s/>person<text:s/>creates his future reality<text:s/>with every action of his,<text:s/>with every word of his. And, while creating this reality<text:s/>he is controlling his future events.<text:s/>This can be clearly seen during all those moments when this<text:s/>person<text:s/>observes the feedback, the reactions of his interviewer than<text:s/>he,<text:s/>and<text:s/>based on those reactions,<text:s/>he<text:s/>might either change the way he's talking about things, or maybe add<text:s/>something that he wasn't planning to mention originally. And <text:s/>there are lots of examples from <text:s/>different aspects of our lives.<text:s/>When you get a chance,<text:s/>when you have free time, try to analyze<text:s/>what you were doing or what<text:s/>somebody else was doing in similar situations. And analyze what actions of yours<text:s/>were<text:s/>related to creating your future, and what actions were<text:s/>the<text:s/>controlling ones, meaning what actions you performed to better the quality of those events.<text:s/></text:p>
      <text:p text:style-name="P233"><text:span text:style-name="T234"><text:tab/>So,<text:s/></text:span><text:span text:style-name="T235">why did we go over this kind of action mechanism</text:span><text:span text:style-name="T236">?</text:span><text:span text:style-name="T237"><text:s/>The thing is, when a<text:s/></text:span><text:span text:style-name="T238">person</text:span><text:span text:style-name="T239"><text:s/>acts this way</text:span><text:span text:style-name="T240">,</text:span><text:span text:style-name="T241"><text:s/></text:span><text:span text:style-name="T242">h</text:span><text:span text:style-name="T243">e does those things intuitively. He doesn't really</text:span><text:span text:style-name="T244"><text:s/>n</text:span><text:span text:style-name="T245">ame<text:s/></text:span><text:span text:style-name="T246">t</text:span><text:span text:style-name="T247">hose things as the actions of control<text:s/></text:span><text:span text:style-name="T248">,</text:span><text:span text:style-name="T249"><text:s/>the actions of creation</text:span><text:span text:style-name="T250"><text:s/>o</text:span><text:span text:style-name="T251">f future events. <text:s/></text:span><text:span text:style-name="T252">W</text:span><text:span text:style-name="T253">hy, he doesn't name his actions</text:span><text:span text:style-name="T254"><text:s/></text:span><text:span text:style-name="T255">. Because it is very natural and it is<text:s/></text:span><text:span text:style-name="T256">so</text:span><text:span text:style-name="T257">mething that we are accustomed to. </text:span></text:p>
      <text:soft-page-break/>
      <text:p text:style-name="P258"><text:span text:style-name="T259"><text:tab/></text:span><text:span text:style-name="T260">T</text:span><text:span text:style-name="T261">his is how we leave, this is what our life is about. </text:span></text:p>
      <text:p text:style-name="P262">We constantly participate in creating our future events. And we constantly control them to make sure that<text:s/>they are<text:s/>as optimal as possible. The thing is that the same interaction takes place<text:s/>not only with<text:s/>some<text:s/>objects or<text:s/>some people. We constantly interact with the reality that we are living in. We constantly take part in creating and recreating the entire physical reality<text:s/>by using those divine mechanisms that we have.<text:s/></text:p>
      <text:p text:style-name="P263"><text:span text:style-name="T264"><text:tab/>A</text:span><text:span text:style-name="T265">nd when we start understanding this</text:span><text:span text:style-name="T266">, a</text:span><text:span text:style-name="T267">t every point of reality recreation, we can learn to influence reality</text:span><text:span text:style-name="T268"><text:s/>a</text:span><text:span text:style-name="T269">t every point.<text:s/></text:span><text:span text:style-name="T270"><text:tab/></text:span><text:span text:style-name="T271"><text:tab/></text:span><text:span text:style-name="T272">The<text:s/></text:span><text:span text:style-name="T273">T</text:span><text:span text:style-name="T274">eaching of Grigori Grabavo</text:span><text:span text:style-name="T275">i, t</text:span><text:span text:style-name="T276">he methods of events control</text:span><text:span text:style-name="T277">,</text:span><text:span text:style-name="T278"><text:s/></text:span><text:span text:style-name="T279">are<text:s/></text:span><text:span text:style-name="T280">not just</text:span><text:span text:style-name="T281"><text:s/>some s</text:span><text:span text:style-name="T282">eparate standalone methods</text:span><text:span text:style-name="T283"><text:s/>t</text:span><text:span text:style-name="T284">hat can be used from time to time</text:span><text:span text:style-name="T285"><text:s/>t</text:span><text:span text:style-name="T286">o normalize<text:s/></text:span><text:span text:style-name="T287">so</text:span><text:span text:style-name="T288">mething. </text:span></text:p>
      <text:p text:style-name="P289"><text:span text:style-name="T290"><text:tab/></text:span><text:span text:style-name="T291">This material</text:span><text:span text:style-name="T292">,<text:s/></text:span><text:span text:style-name="T293">the entire<text:s/></text:span><text:span text:style-name="T294">T</text:span><text:span text:style-name="T295">eaching, directs <text:s/>people to the level </text:span></text:p>
      <text:p text:style-name="P296"><text:span text:style-name="T297">that we learned through every</text:span><text:span text:style-name="T298"><text:s/>a</text:span><text:span text:style-name="T299">ction of ours</text:span><text:span text:style-name="T300">,</text:span><text:span text:style-name="T301"><text:s/>through every word and thought of ours</text:span><text:span text:style-name="T302"><text:s/>to influence t</text:span><text:span text:style-name="T303">he reality</text:span><text:span text:style-name="T304"><text:s/>t</text:span><text:span text:style-name="T305">hat is being created,</text:span><text:span text:style-name="T306"><text:s/>that</text:span><text:span text:style-name="T307"><text:s/>the reality and events</text:span><text:span text:style-name="T308"><text:s/></text:span><text:span text:style-name="T309">to<text:s/></text:span><text:span text:style-name="T310">g</text:span><text:span text:style-name="T311">et better and better. <text:s/></text:span><text:span text:style-name="T312">B</text:span><text:span text:style-name="T313">asically, the<text:s/></text:span><text:span text:style-name="T314">T</text:span><text:span text:style-name="T315">eaching of<text:s/></text:span><text:span text:style-name="T316">Grigori Grabovoi</text:span><text:span text:style-name="T317"><text:s/>is life</text:span><text:span text:style-name="T318">.</text:span><text:span text:style-name="T319"> </text:span></text:p>
      <text:p text:style-name="P320"><text:span text:style-name="T321"><text:tab/></text:span><text:span text:style-name="T322">For a person to learn to get systemically all desired results, he needs not only just study the Teaching, he needs to live by the Teaching. It is really so. Living every moment of our lives we are face to face with the entire infinite reality. And every moment we are explaining to this reality how we would like to live.</text:span></text:p>
      <text:p text:style-name="P323"><text:span text:style-name="T324"><text:tab/>It is hard to get the</text:span><text:span text:style-name="T325"><text:s/>answer<text:s/></text:span><text:span text:style-name="T326">u</text:span><text:span text:style-name="T327">sing our regular hearing, we<text:s/></text:span><text:span text:style-name="T328">g</text:span><text:span text:style-name="T329">et an answer or a response from the reality in the form of events that take place in our lives. And there is a key point here. The quality of our lives </text:span><text:span text:style-name="T330">d</text:span><text:span text:style-name="T331">epends on</text:span><text:span text:style-name="T332"><text:s/>h</text:span><text:span text:style-name="T333">ow precisely</text:span><text:span text:style-name="T334"><text:s/></text:span><text:span text:style-name="T335">we can explain to reality what we would like.<text:s/></text:span><text:span text:style-name="T336">T</text:span><text:span text:style-name="T337">he task<text:s/></text:span><text:span text:style-name="T338">might be complicat</text:span><text:span text:style-name="T339">ed</text:span><text:span text:style-name="T340"><text:s/>a</text:span><text:span text:style-name="T341"><text:s/>little</text:span><text:span text:style-name="T342"><text:s/>bit. </text:span></text:p>
      <text:p text:style-name="P343"><text:span text:style-name="T344">Grigori Grabovoi</text:span><text:span text:style-name="T345"><text:s/>usually says that</text:span><text:span text:style-name="T346"><text:s/>e</text:span><text:span text:style-name="T347">verything is simple in this life. </text:span></text:p>
      <text:p text:style-name="P348"><text:span text:style-name="T349">A</text:span><text:span text:style-name="T350">nd</text:span><text:span text:style-name="T351"><text:s/>yes</text:span><text:span text:style-name="T352">,</text:span><text:span text:style-name="T353"><text:s/>I agree with him. For a<text:s/></text:span><text:span text:style-name="T354">person</text:span><text:span text:style-name="T355"><text:s/>to get positive events in their life, all necessary conditions are in place. </text:span></text:p>
      <text:p text:style-name="P356"><text:span text:style-name="T357">T</text:span><text:span text:style-name="T358">he efforts of the entire reality</text:span><text:span text:style-name="T359"><text:s/>are</text:span><text:span text:style-name="T360"><text:s/>directed towards</text:span><text:span text:style-name="T361"><text:s/></text:span><text:span text:style-name="T362">that<text:s/></text:span><text:span text:style-name="T363">person</text:span><text:span text:style-name="T364">.<text:s/></text:span><text:span text:style-name="T365"><text:tab/></text:span><text:span text:style-name="T366">Grigori Grabavo</text:span><text:span text:style-name="T367">i</text:span><text:span text:style-name="T368"><text:s/>says that every<text:s/></text:span><text:span text:style-name="T369">person</text:span><text:span text:style-name="T370"><text:s/>has an unlimited number of helpers. And they<text:s/></text:span><text:span text:style-name="T371">are like<text:s/></text:span><text:span text:style-name="T372">you can't really like clearly hear them or see them</text:span><text:span text:style-name="T373">.</text:span><text:span text:style-name="T374"> But they are there and they are kind of</text:span><text:span text:style-name="T375"><text:s/>o</text:span><text:span text:style-name="T376">n<text:s/></text:span><text:soft-page-break/><text:span text:style-name="T377">standby to help every<text:s/></text:span><text:span text:style-name="T378">person</text:span><text:span text:style-name="T379">. And we are the ones who are responsible for getting those helpers either engaged or not in helping us. </text:span></text:p>
      <text:p text:style-name="P380"><text:span text:style-name="T381"><text:tab/></text:span><text:span text:style-name="T382">So,</text:span><text:span text:style-name="T383"><text:s/>there is, kind of a thought that every<text:s/></text:span><text:span text:style-name="T384">person</text:span><text:span text:style-name="T385"><text:s/>is taking exam to God at every moment. But it's not really</text:span><text:span text:style-name="T386"><text:s/>so</text:span><text:span text:style-name="T387">. It's more like human understanding. But, what's true is that every moment that similar process is taking place</text:span><text:span text:style-name="T388">, so t</text:span><text:span text:style-name="T389">hat the event that we were talking about before</text:span><text:span text:style-name="T390">,<text:s/></text:span><text:span text:style-name="T391">the</text:span><text:span text:style-name="T392"><text:s/>j</text:span><text:span text:style-name="T393">ob interview</text:span><text:span text:style-name="T394">, i</text:span><text:span text:style-name="T395">f we fully realize</text:span><text:span text:style-name="T396">d</text:span><text:span text:style-name="T397"><text:s/>this</text:span><text:span text:style-name="T398">,<text:s/></text:span><text:span text:style-name="T399">then we will finally start implementing the principle of</text:span><text:span text:style-name="T400"><text:s/>t</text:span><text:span text:style-name="T401">he culture of thinking. Every human thought</text:span><text:span text:style-name="T402">, a</text:span><text:span text:style-name="T403">t time of its formation in the area<text:s/></text:span><text:span text:style-name="T404">of</text:span><text:span text:style-name="T405"><text:s/>our thinking</text:span><text:span text:style-name="T406">,</text:span><text:span text:style-name="T407"><text:s/>it starts interacting with</text:span><text:span text:style-name="T408"><text:s/>e</text:span><text:span text:style-name="T409">ntire reality. And</text:span><text:span text:style-name="T410"><text:s/>d</text:span><text:span text:style-name="T411">epending on the quality</text:span><text:span text:style-name="T412"><text:s/>o</text:span><text:span text:style-name="T413">f this thought of o</text:span><text:span text:style-name="T414">urs,</text:span><text:span text:style-name="T415"><text:s/>depending on its concentration</text:span><text:span text:style-name="T416"><text:s/>and it’s<text:s/></text:span><text:span text:style-name="T417">form</text:span><text:span text:style-name="T418"><text:s/></text:span><text:span text:style-name="T419"><text:s/>whether we are going to be able</text:span><text:span text:style-name="T420"><text:s/>t</text:span><text:span text:style-name="T421">o positively affect</text:span><text:span text:style-name="T422"><text:s/>o</text:span><text:span text:style-name="T423">ur events depends on the form of that thought. </text:span></text:p>
      <text:p text:style-name="P424"><text:span text:style-name="T425"><text:tab/>L</text:span><text:span text:style-name="T426">et's</text:span><text:span text:style-name="T427"><text:s/>q</text:span><text:span text:style-name="T428">uickly discuss the process of interaction between</text:span><text:span text:style-name="T429"><text:s/>a</text:span><text:span text:style-name="T430"><text:s/></text:span><text:span text:style-name="T431">person</text:span><text:span text:style-name="T432"><text:s/>and<text:s/></text:span><text:span text:style-name="T433">the<text:s/></text:span><text:span text:style-name="T434">reality. </text:span></text:p>
      <text:p text:style-name="P435"><text:span text:style-name="T436"><text:tab/></text:span><text:span text:style-name="T437">For our</text:span><text:span text:style-name="T438"><text:s/>c</text:span><text:span text:style-name="T439">onversation to make more sense</text:span><text:span text:style-name="T440">, t</text:span><text:span text:style-name="T441">his sphere here signifies the<text:s/></text:span><text:span text:style-name="T442">person</text:span><text:span text:style-name="T443">’s<text:s/></text:span><text:span text:style-name="T444">consciousness</text:span><text:span text:style-name="T445">, a</text:span><text:span text:style-name="T446">nd inside we have the symbol of a human physical body.<text:s/></text:span><text:span text:style-name="T447">T</text:span><text:span text:style-name="T448">his is the perception</text:span><text:span text:style-name="T449">, the</text:span><text:span text:style-name="T450"><text:s/>area</text:span><text:span text:style-name="T451"><text:s/>t</text:span><text:span text:style-name="T452">hrough which we interact with<text:s/></text:span><text:span text:style-name="T453">the<text:s/></text:span><text:span text:style-name="T454">reality. </text:span><text:span text:style-name="T455">And here there are o</text:span><text:span text:style-name="T456">ur thoughts</text:span><text:span text:style-name="T457">, w</text:span><text:span text:style-name="T458">hat we think obviously</text:span><text:span text:style-name="T459">, a</text:span><text:span text:style-name="T460">nd in the space of perception</text:span><text:span text:style-name="T461"><text:s text:c="2"/>e</text:span><text:span text:style-name="T462">very<text:s/></text:span><text:span text:style-name="T463">person</text:span><text:span text:style-name="T464"><text:s/>has a certain area</text:span><text:span text:style-name="T465"><text:s/>t</text:span><text:span text:style-name="T466">hat is directly linked </text:span><text:span text:style-name="T467">w</text:span><text:span text:style-name="T468">ith the area of information discovered by Grigor</text:span><text:span text:style-name="T469">i</text:span><text:span text:style-name="T470"><text:s/>Grabo</text:span><text:span text:style-name="T471">voi.</text:span><text:span text:style-name="T472"> </text:span></text:p>
      <text:p text:style-name="P473"><text:span text:style-name="T474">And he called</text:span><text:span text:style-name="T475"><text:s/>this area, T</text:span><text:span text:style-name="T476">he<text:s/></text:span><text:span text:style-name="T477">C</text:span><text:span text:style-name="T478">reating</text:span><text:span text:style-name="T479"><text:s/>Field</text:span><text:span text:style-name="T480"><text:s/>of<text:s/></text:span><text:span text:style-name="T481">I</text:span><text:span text:style-name="T482">nformation. </text:span></text:p>
      <text:p text:style-name="P483"><text:span text:style-name="T484">T</text:span><text:span text:style-name="T485">his is the area</text:span><text:span text:style-name="T486"><text:s/>wh</text:span><text:span text:style-name="T487">ere<text:s/></text:span><text:span text:style-name="T488">the<text:s/></text:span><text:span text:style-name="T489">reality is created</text:span><text:span text:style-name="T490">, i</text:span><text:span text:style-name="T491">ncluding physical reality that we live in. <text:s/>And if we discuss the mechanism of influencing reality by every<text:s/></text:span><text:span text:style-name="T492">person</text:span><text:span text:style-name="T493">,<text:s/></text:span><text:span text:style-name="T494">we can say that every<text:s/></text:span><text:span text:style-name="T495">person</text:span><text:span text:style-name="T496">’s</text:span><text:span text:style-name="T497"><text:s/>thought</text:span><text:span text:style-name="T498"><text:s/>g</text:span><text:span text:style-name="T499">et</text:span><text:span text:style-name="T500">s</text:span><text:span text:style-name="T501"><text:s/>into that area</text:span><text:span text:style-name="T502">,</text:span><text:span text:style-name="T503"><text:s/></text:span><text:span text:style-name="T504">t</text:span><text:span text:style-name="T505">he area that is in human perception and which it's linked with<text:s/></text:span><text:span text:style-name="T506">the<text:s/></text:span><text:span text:style-name="T507">external reality. </text:span></text:p>
      <text:p text:style-name="P508"><text:span text:style-name="T509"><text:tab/></text:span><text:span text:style-name="T510">And it gets into the area where the project of every event is created. We know that every moment</text:span><text:span text:style-name="T511">, with<text:s/></text:span><text:span text:style-name="T512">every<text:s/></text:span><text:span text:style-name="T513">10</text:span><text:span text:style-name="T514">-17</text:span><text:span text:style-name="T515"><text:s/>seconds<text:s/></text:span><text:span text:style-name="T516">we</text:span><text:span text:style-name="T517">’re</text:span><text:span text:style-name="T518"><text:s/>transition</text:span><text:span text:style-name="T519">ing</text:span><text:span text:style-name="T520"><text:s/>to a new reality. </text:span><text:span text:style-name="T521">W</text:span><text:span text:style-name="T522">e take part along with God and all other people in recreating the the reality. And depending on the</text:span><text:span text:style-name="T523"><text:s/>q</text:span><text:span text:style-name="T524">uality of light and vibration of our thought</text:span><text:span text:style-name="T525">, w</text:span><text:span text:style-name="T526">e can</text:span><text:span text:style-name="T527"><text:s/>influence</text:span><text:span text:style-name="T528"><text:s/>i</text:span><text:span text:style-name="T529">n a drastic way, the project of every future event. Or, we may not have<text:s/></text:span><text:soft-page-break/><text:span text:style-name="T530">this capability. </text:span><text:span text:style-name="T531">T</text:span><text:span text:style-name="T532">his can be compared to when</text:span><text:span text:style-name="T533"><text:s/>a leaf</text:span><text:span text:style-name="T534"><text:s/>is just</text:span><text:span text:style-name="T535"><text:s/></text:span><text:span text:style-name="T536">flowing with the water</text:span><text:span text:style-name="T537">,</text:span><text:span text:style-name="T538"><text:s/>like in the river</text:span><text:span text:style-name="T539">.</text:span><text:span text:style-name="T540"><text:s/></text:span><text:span text:style-name="T541"><text:tab/></text:span><text:span text:style-name="T542"><text:tab/></text:span><text:span text:style-name="T543"><text:tab/></text:span><text:span text:style-name="T544"><text:tab/></text:span><text:span text:style-name="T545"><text:tab/></text:span><text:span text:style-name="T546"><text:tab/></text:span><text:span text:style-name="T547"><text:tab/></text:span><text:span text:style-name="T548"><text:tab/>So, t</text:span><text:span text:style-name="T549">o have an impulse that can strongly affect the future events</text:span><text:span text:style-name="T550">, w</text:span><text:span text:style-name="T551">e need to start thinking with divine categories</text:span><text:span text:style-name="T552">: t</text:span><text:span text:style-name="T553">houghts about<text:s/></text:span><text:span text:style-name="T554">Macro</text:span><text:span text:style-name="T555">salvation</text:span><text:span text:style-name="T556">, about heping all people, t</text:span><text:span text:style-name="T557">houghts about providing all</text:span><text:span text:style-name="T558"><text:s/>p</text:span><text:span text:style-name="T559">eople with a harmonious, eternal life. </text:span></text:p>
      <text:p text:style-name="P560"><text:span text:style-name="T561">Those are precise actions of people</text:span><text:span text:style-name="T562"><text:s/>t</text:span><text:span text:style-name="T563">hat get directly to that area</text:span><text:span text:style-name="T564">,</text:span><text:span text:style-name="T565"> </text:span></text:p>
      <text:p text:style-name="P566"><text:span text:style-name="T567">they create a very powerful glow, a very powerful impulse. </text:span></text:p>
      <text:p text:style-name="P568"><text:span text:style-name="T569">And this impulse is al</text:span><text:span text:style-name="T570">so</text:span><text:span text:style-name="T571"><text:s/>strengthened</text:span><text:span text:style-name="T572"><text:s/>by the<text:s/></text:span><text:span text:style-name="T573">phenomenon that<text:s/></text:span><text:span text:style-name="T574">Grigori Grabovoi</text:span><text:span text:style-name="T575"><text:s/>called<text:s/></text:span><text:span text:style-name="T576">human biosignal</text:span><text:span text:style-name="T577">. </text:span></text:p>
      <text:p text:style-name="P578"><text:span text:style-name="T579"><text:tab/></text:span><text:span text:style-name="T580">I</text:span><text:span text:style-name="T581">f we talk about<text:s/></text:span><text:span text:style-name="T582">bio</text:span><text:span text:style-name="T583">signal</text:span><text:span text:style-name="T584"><text:s/>i</text:span><text:span text:style-name="T585">n a complex way</text:span><text:span text:style-name="T586">, b</text:span><text:span text:style-name="T587">ut<text:s/></text:span><text:span text:style-name="T588">very<text:s/></text:span><text:span text:style-name="T589">briefly</text:span><text:span text:style-name="T590">,<text:s/></text:span><text:span text:style-name="T591"><text:s/></text:span><text:span text:style-name="T592">t</text:span><text:span text:style-name="T593">his is<text:s/></text:span><text:span text:style-name="T594">the<text:s/></text:span><text:span text:style-name="T595">interaction of all human structures</text:span><text:span text:style-name="T596">:</text:span><text:span text:style-name="T597"><text:s/>consciousness,<text:s/></text:span><text:span text:style-name="T598">so</text:span><text:span text:style-name="T599">ul</text:span><text:span text:style-name="T600">,</text:span><text:span text:style-name="T601"><text:s/>spirit and<text:s/></text:span><text:span text:style-name="T602">human physical<text:s/></text:span><text:span text:style-name="T603">body. And this</text:span><text:span text:style-name="T604"><text:s/>j</text:span><text:span text:style-name="T605">oint impulse is directed towards</text:span><text:span text:style-name="T606"><text:s/>m</text:span><text:span text:style-name="T607">oving forward. But if we talk about biosignal</text:span><text:span text:style-name="T608"><text:s/>i</text:span><text:span text:style-name="T609">n simple terms</text:span><text:span text:style-name="T610">, t</text:span><text:span text:style-name="T611">hen it is manifestation of<text:s/></text:span><text:span text:style-name="T612">p</text:span><text:span text:style-name="T613">erson</text:span><text:span text:style-name="T614">’</text:span><text:span text:style-name="T615">s desire</text:span><text:span text:style-name="T616"><text:s/>a</text:span><text:span text:style-name="T617">nd his will</text:span><text:span text:style-name="T618"><text:s/>t</text:span><text:span text:style-name="T619">o achieve a certain event</text:span><text:span text:style-name="T620">.<text:s/></text:span><text:span text:style-name="T621"><text:tab/></text:span><text:span text:style-name="T622"><text:tab/></text:span><text:span text:style-name="T623"><text:tab/></text:span><text:span text:style-name="T624"><text:tab/></text:span><text:span text:style-name="T625"><text:tab/></text:span><text:span text:style-name="T626"><text:tab/></text:span><text:span text:style-name="T627"><text:tab/></text:span><text:span text:style-name="T628"><text:tab/>T</text:span><text:span text:style-name="T629">hat process that we discussed earlier</text:span><text:span text:style-name="T630">,</text:span><text:span text:style-name="T631"><text:s/>the interview</text:span><text:span text:style-name="T632">,</text:span><text:span text:style-name="T633"><text:s/>observing<text:s/></text:span><text:span text:style-name="T634">h</text:span><text:span text:style-name="T635">ow that<text:s/></text:span><text:span text:style-name="T636">person</text:span><text:span text:style-name="T637"><text:s/>acts</text:span><text:span text:style-name="T638">,</text:span><text:span text:style-name="T639"><text:s/>what he says</text:span><text:span text:style-name="T640">,</text:span><text:span text:style-name="T641"><text:s/>how he acts</text:span><text:span text:style-name="T642">,</text:span><text:span text:style-name="T643"><text:s/>w</text:span><text:span text:style-name="T644">hen doing that he was creating the desired form</text:span><text:span text:style-name="T645"><text:s/>t</text:span><text:span text:style-name="T646">hrough his actions. <text:s/></text:span><text:span text:style-name="T647">I</text:span><text:span text:style-name="T648">t was done continuously.<text:s/></text:span><text:span text:style-name="T649">T</text:span><text:span text:style-name="T650">hat<text:s/></text:span><text:span text:style-name="T651">person</text:span><text:span text:style-name="T652"><text:s/>couldn't just pause. He was constantly</text:span><text:span text:style-name="T653">,</text:span><text:span text:style-name="T654"><text:s/>continuously</text:span><text:span text:style-name="T655">,</text:span><text:span text:style-name="T656"><text:s/>doing it. And it was accompanied by intentions of that<text:s/></text:span><text:span text:style-name="T657">person</text:span><text:span text:style-name="T658"><text:s/>like the level of his</text:span><text:span text:style-name="T659"><text:s/></text:span><text:span text:style-name="T660">desires and his will. </text:span></text:p>
      <text:p text:style-name="P661"><text:span text:style-name="T662">I'd like to suggest<text:s/></text:span><text:span text:style-name="T663">so</text:span><text:span text:style-name="T664">mething</text:span><text:span text:style-name="T665">. I think</text:span><text:span text:style-name="T666"><text:s/>that w</text:span><text:span text:style-name="T667">hat we discussed is clear. </text:span></text:p>
      <text:p text:style-name="P668"/>
      <text:p text:style-name="P669"><text:span text:style-name="T670"><text:tab/></text:span><text:span text:style-name="T671">L</text:span><text:span text:style-name="T672">et's observe ourselves</text:span><text:span text:style-name="T673"><text:s/>w</text:span><text:span text:style-name="T674">hen we are creating a controlling thought</text:span><text:span text:style-name="T675">,<text:s/></text:span><text:span text:style-name="T676">and<text:s/></text:span><text:span text:style-name="T677">we kind of imagine that<text:s/></text:span><text:span text:style-name="T678">e</text:span><text:span text:style-name="T679">very moment</text:span><text:span text:style-name="T680"><text:s/>o</text:span><text:span text:style-name="T681">ur thought gets involved in creating</text:span><text:span text:style-name="T682"><text:s/></text:span><text:span text:style-name="T683">those events, as well as all other future events. And then,<text:s/></text:span><text:span text:style-name="T684">maintaining this positive thought</text:span><text:span text:style-name="T685"><text:s/></text:span><text:span text:style-name="T686">w</text:span><text:span text:style-name="T687">ithout any distractions</text:span><text:span text:style-name="T688">,</text:span><text:span text:style-name="T689"><text:s/></text:span><text:span text:style-name="T690">a</text:span><text:span text:style-name="T691">t the same time, let's look at how this thought influences the events that are being created.<text:s/></text:span><text:span text:style-name="T692">T</text:span><text:span text:style-name="T693">his is the control that we are gonna do. Maintaining concentration</text:span><text:span text:style-name="T694"><text:s/>o</text:span><text:span text:style-name="T695">n our goal</text:span><text:span text:style-name="T696">, i</text:span><text:span text:style-name="T697">s very important. But currently probably even more important</text:span><text:span text:style-name="T698"><text:s/>i</text:span><text:span text:style-name="T699">s to realize the continuous process of reality creation</text:span><text:span text:style-name="T700"><text:s/>a</text:span><text:span text:style-name="T701">nd how you influence this process. <text:s/>I think the idea of this control is clear. <text:s/></text:span><text:span text:style-name="T702">W</text:span><text:span text:style-name="T703">hen we do control<text:s/></text:span><text:span text:style-name="T704">so</text:span><text:span text:style-name="T705">rt of mechanically, for example by concentrating on a numeric<text:s/></text:span><text:soft-page-break/><text:span text:style-name="T706">sequence</text:span><text:span text:style-name="T707">,</text:span><text:span text:style-name="T708"><text:s/></text:span><text:span text:style-name="T709">o</text:span><text:span text:style-name="T710">r concentrating on<text:s/></text:span><text:span text:style-name="T711">so</text:span><text:span text:style-name="T712">me controlling</text:span><text:span text:style-name="T713"><text:s/>constructs</text:span><text:span text:style-name="T714"><text:s/>m</text:span><text:span text:style-name="T715">eaning using Gregor</text:span><text:span text:style-name="T716">i Grabovoi’s</text:span><text:span text:style-name="T717"><text:s/>methods, in this cas</text:span><text:span text:style-name="T718">e</text:span><text:span text:style-name="T719">, the controlling form of thought is created</text:span><text:span text:style-name="T720"><text:s/>allways</text:span><text:span text:style-name="T721">. </text:span></text:p>
      <text:p text:style-name="P722"><text:span text:style-name="T723">But when people don't realize what's happening between them and<text:s/></text:span><text:span text:style-name="T724">r</text:span><text:span text:style-name="T725">eality during their control</text:span><text:span text:style-name="T726">, p</text:span><text:span text:style-name="T727">eople can<text:s/></text:span><text:span text:style-name="T728">so</text:span><text:span text:style-name="T729">metimes</text:span><text:span text:style-name="T730"><text:s/></text:span><text:span text:style-name="T731">miss obtaining the result that they potentially could get. </text:span></text:p>
      <text:p text:style-name="P732"><text:span text:style-name="T733"><text:tab/>T</text:span><text:span text:style-name="T734">his whole system has a very important factor. When people use this mechanism</text:span><text:span text:style-name="T735">,</text:span><text:span text:style-name="T736"><text:s/></text:span><text:span text:style-name="T737">t</text:span><text:span text:style-name="T738">hey need to be ready to get positive result<text:s/></text:span><text:span text:style-name="T739">fro</text:span><text:span text:style-name="T740">m the next moment. </text:span><text:span text:style-name="T741">W</text:span><text:span text:style-name="T742">e need to agree with the fact that</text:span><text:span text:style-name="T743"><text:s/>w</text:span><text:span text:style-name="T744">e can get the result<text:s/></text:span><text:span text:style-name="T745">quickly.</text:span><text:span text:style-name="T746"><text:tab/></text:span><text:span text:style-name="T747"><text:tab/></text:span><text:span text:style-name="T748"><text:tab/></text:span><text:span text:style-name="T749"><text:tab/></text:span><text:span text:style-name="T750"><text:tab/></text:span><text:span text:style-name="T751"><text:tab/></text:span><text:span text:style-name="T752"><text:tab/></text:span><text:span text:style-name="T753"><text:tab/></text:span><text:span text:style-name="T754"><text:tab/></text:span><text:span text:style-name="T755"><text:tab/></text:span><text:span text:style-name="T756">I think a lot of you read<text:s/></text:span><text:span text:style-name="T757">Grigori Grabovoi’s</text:span><text:span text:style-name="T758"><text:s/>book</text:span><text:span text:style-name="T759"><text:s/>„T</text:span><text:span text:style-name="T760">he unified system of knowledge</text:span><text:span text:style-name="T761">”</text:span><text:span text:style-name="T762">.<text:s/></text:span><text:span text:style-name="T763">I</text:span><text:span text:style-name="T764">n that book<text:s/></text:span><text:span text:style-name="T765">Grigori Grabovoi</text:span><text:span text:style-name="T766"><text:s/>raises the question</text:span><text:span text:style-name="T767"><text:s/>of h</text:span><text:span text:style-name="T768">ow to help people regenerate organs</text:span><text:span text:style-name="T769"><text:s/></text:span><text:span text:style-name="T770">that were surgically removed at<text:s/></text:span><text:span text:style-name="T771">so</text:span><text:span text:style-name="T772">me point</text:span><text:span text:style-name="T773">.<text:s/></text:span><text:span text:style-name="T774">So,<text:s/></text:span><text:span text:style-name="T775">technically</text:span><text:span text:style-name="T776">, t</text:span><text:span text:style-name="T777">here is no problem at all in doing that. Because this mechanis</text:span><text:span text:style-name="T778">m<text:s/></text:span><text:span text:style-name="T779">works in such a way</text:span><text:span text:style-name="T780"><text:s/>that<text:s/></text:span><text:span text:style-name="T781">if a<text:s/></text:span><text:span text:style-name="T782">person</text:span><text:span text:style-name="T783"><text:s/>for<text:s/></text:span><text:span text:style-name="T784">so</text:span><text:span text:style-name="T785">me time is creating an image of an organ that was removed in that area</text:span><text:span text:style-name="T786">,<text:s/></text:span><text:span text:style-name="T787">he kind of introduces into the project</text:span><text:span text:style-name="T788"><text:s/>o</text:span><text:span text:style-name="T789">f future events the fact that this</text:span><text:span text:style-name="T790"><text:s/>o</text:span><text:span text:style-name="T791">rgan information,</text:span><text:span text:style-name="T792"><text:s/>that</text:span><text:span text:style-name="T793"><text:s/>this organ appears. </text:span></text:p>
      <text:p text:style-name="P794"><text:span text:style-name="T795"><text:tab/></text:span><text:span text:style-name="T796">This technology allows, based on the fact that the reality is being constantly recreated</text:span><text:span text:style-name="T797">,<text:s/></text:span><text:span text:style-name="T798">it allows to recreate the physical body with that</text:span><text:span text:style-name="T799"><text:s/>m</text:span><text:span text:style-name="T800">issing organ present. </text:span><text:span text:style-name="T801">So<text:s/></text:span><text:span text:style-name="T802">technologically it is possible. </text:span></text:p>
      <text:p text:style-name="P803"><text:span text:style-name="T804"><text:tab/>T</text:span><text:span text:style-name="T805">he thing is that</text:span><text:span text:style-name="T806"><text:s/>p</text:span><text:span text:style-name="T807">eople have</text:span><text:span text:style-name="T808"><text:s/></text:span><text:span text:style-name="T809">free will. And if this result is created at the level of information</text:span><text:span text:style-name="T810">, b</text:span><text:span text:style-name="T811">ut th</text:span><text:span text:style-name="T812">e</text:span><text:span text:style-name="T813"><text:s/></text:span><text:span text:style-name="T814">person</text:span><text:span text:style-name="T815"><text:s/>doesn't believe in it</text:span><text:span text:style-name="T816">, h</text:span><text:span text:style-name="T817">e doesn't let this information get to his body. Then this information doesn't get manifested in his body. And even if he kind of believes in it</text:span><text:span text:style-name="T818"><text:s/>a</text:span><text:span text:style-name="T819">nd he really wants this result</text:span><text:span text:style-name="T820">, b</text:span><text:span text:style-name="T821">ut if he doesn't understand</text:span><text:span text:style-name="T822">, d</text:span><text:span text:style-name="T823">oesn't completely understand or doesn't believe in the reality where these kind of processes take place</text:span><text:span text:style-name="T824">,<text:s/></text:span><text:span text:style-name="T825">he kind of separates <text:s/>this</text:span><text:span text:style-name="T826"><text:s/>p</text:span><text:span text:style-name="T827">ossibility from his life that<text:s/></text:span><text:span text:style-name="T828">y</text:span><text:span text:style-name="T829">es, it is possible, but</text:span><text:span text:style-name="T830"><text:s/>h</text:span><text:span text:style-name="T831">is life is<text:s/></text:span><text:span text:style-name="T832"><text:s/>so</text:span><text:span text:style-name="T833">mething different. </text:span></text:p>
      <text:p text:style-name="P834"><text:s/><text:tab/>We have<text:s/>some expressions<text:s/>or sayings in Russian, they might exist in other languages as well. For example:<text:s/>let joy in your life,<text:s/>or let love in your life! Let yourself be happy!<text:tab/><text:tab/><text:tab/><text:tab/><text:tab/><text:tab/><text:s/>I'm not using the word<text:s/>to believe.<text:s/>To<text:s/>belief is actually<text:s/>the<text:s/><text:soft-page-break/>foundation<text:s/>.<text:s/>So,<text:s/>first you need to accept that it really can happen<text:s/>to<text:s/>you. <text:s/></text:p>
      <text:p text:style-name="P835"/>
      <text:p text:style-name="P836"><text:span text:style-name="T837"><text:tab/></text:span><text:span text:style-name="T838">Control</text:span></text:p>
      <text:p text:style-name="P839"><text:span text:style-name="T840"><text:tab/>N</text:span><text:span text:style-name="T841">ow let's do a control.<text:s/></text:span><text:span text:style-name="T842">I</text:span><text:span text:style-name="T843">t will be based on imagining</text:span><text:span text:style-name="T844">,</text:span><text:span text:style-name="T845"><text:s/>or <text:s text:c="2"/>viewing</text:span><text:span text:style-name="T846">.</text:span><text:span text:style-name="T847"><text:s/>And viewing I mean that<text:s/></text:span><text:span text:style-name="T848">is<text:s/></text:span><text:span text:style-name="T849">for those who have their controlling clairvoyance or controlling forecasting developed. Or a spiritual vision. </text:span></text:p>
      <text:p text:style-name="P850"><text:span text:style-name="T851"><text:tab/></text:span><text:span text:style-name="T852">Y</text:span><text:span text:style-name="T853">ou need to tune in and</text:span><text:span text:style-name="T854"><text:s/>o</text:span><text:span text:style-name="T855">bserve this process</text:span><text:span text:style-name="T856"><text:s/>w</text:span><text:span text:style-name="T857">hen you participate</text:span><text:span text:style-name="T858"><text:s/>i</text:span><text:span text:style-name="T859">n creating reality</text:span><text:span text:style-name="T860"><text:s/>e</text:span><text:span text:style-name="T861">very moment</text:span><text:span text:style-name="T862">, a</text:span><text:span text:style-name="T863">nd when you influence the quality of those events that are being created</text:span><text:span text:style-name="T864">.<text:s/></text:span></text:p>
      <text:p text:style-name="P865"><text:span text:style-name="T866"><text:tab/>Y</text:span><text:span text:style-name="T867">ou set your goal, let's say to normalize your events</text:span><text:span text:style-name="T868">,</text:span><text:span text:style-name="T869"><text:s/>to normalize your health. </text:span></text:p>
      <text:p text:style-name="P870"><text:span text:style-name="T871"><text:tab/>L</text:span><text:span text:style-name="T872">et's do<text:s/></text:span><text:span text:style-name="T873">two</text:span><text:span text:style-name="T874"><text:s/>controls. The first one is gonna be</text:span><text:span text:style-name="T875"><text:s/>on</text:span><text:span text:style-name="T876"><text:s/>Macrosalvation. Because when</text:span><text:span text:style-name="T877"><text:s/></text:span><text:span text:style-name="T878">we are creating a thought directed at<text:s/></text:span><text:span text:style-name="T879">Macro</text:span><text:span text:style-name="T880">salvation</text:span><text:span text:style-name="T881">, t</text:span><text:span text:style-name="T882">hen we create in the active area</text:span><text:span text:style-name="T883"><text:s/>o</text:span><text:span text:style-name="T884">f our perception </text:span></text:p>
      <text:p text:style-name="P885"><text:span text:style-name="T886">a</text:span><text:span text:style-name="T887"><text:s/>very</text:span><text:span text:style-name="T888"><text:s/>p</text:span><text:span text:style-name="T889">owerful controlling substance or construct. </text:span></text:p>
      <text:p text:style-name="P890"><text:span text:style-name="T891">And, after that<text:s/></text:span><text:span text:style-name="T892">M</text:span><text:span text:style-name="T893">crosalvation, when we</text:span><text:span text:style-name="T894"><text:s/>d</text:span><text:span text:style-name="T895">o controls</text:span><text:span text:style-name="T896"><text:s/>to</text:span><text:span text:style-name="T897"><text:s/>g</text:span><text:span text:style-name="T898">et<text:s/></text:span><text:span text:style-name="T899">so</text:span><text:span text:style-name="T900">me<text:s/></text:span><text:span text:style-name="T901">person</text:span><text:span text:style-name="T902">al events</text:span><text:span text:style-name="T903">,<text:s/></text:span><text:span text:style-name="T904">we get</text:span><text:span text:style-name="T905"><text:s/>w</text:span><text:span text:style-name="T906">ith our thought</text:span><text:span text:style-name="T907"><text:s/>i</text:span><text:span text:style-name="T908">n</text:span><text:span text:style-name="T909">to a</text:span><text:span text:style-name="T910"><text:s/>very powerful concentration of light. And, we need to make less efforts when we work on our<text:s/></text:span><text:span text:style-name="T911">person</text:span><text:span text:style-name="T912">al goals after working on</text:span><text:span text:style-name="T913"><text:s/>g</text:span><text:span text:style-name="T914">oals related to<text:s/></text:span><text:span text:style-name="T915">M</text:span><text:span text:style-name="T916">acrosalvation</text:span><text:span text:style-name="T917">.</text:span><text:span text:style-name="T918"> </text:span></text:p>
      <text:p text:style-name="P919"><text:tab/>The goals we're going to use<text:s/>are<text:s/>Grigori<text:s/>Grabovoi’s<text:s/>words<text:s/>to normalize and harmonize<text:s/>the situation on our planet.<text:s/><text:tab/><text:tab/><text:tab/>First is for all countries to unite, and to<text:s/>neutralize any weapons<text:s/>and to remove the reasons<text:s/>for using weapons. To unite all countries for happy<text:s/>and joyful development of every<text:s/>person,<text:s/>and signing<text:s/>of<text:s/>an agreement by all countries to<text:s/>solve<text:s/>any conflicts in a peaceful way, for<text:s/>prevention of a possible<text:s/>global<text:s/>disaster and the first and foremost nuclear disaster<text:s/>and for<text:s/>spreading the<text:s/>Teachings<text:s/>of Grigori Grabavoi<text:s/>throughout the world, so<text:s/>that people<text:s/>to<text:s/>realize<text:s/>the only correct way of<text:s/>developing our civilization, and for all people to get on that path<text:s/>and to work<text:s/>in the direction of harmonizing events.<text:s/></text:p>
      <text:soft-page-break/>
      <text:p text:style-name="P920"><text:span text:style-name="T921"><text:tab/></text:span><text:span text:style-name="T922">Y</text:span><text:span text:style-name="T923">ou can perceive this information in the form of<text:s/></text:span><text:span text:style-name="T924">a<text:s/></text:span><text:span text:style-name="T925">glowing sphere in front of you.</text:span><text:span text:style-name="T926"> </text:span><text:span text:style-name="T927">And then imagine</text:span><text:span text:style-name="T928"><text:s/>t</text:span><text:span text:style-name="T929">hat there is a process taking place</text:span><text:span text:style-name="T930"><text:s/>of r</text:span><text:span text:style-name="T931">ecreating the entire physical reality in you.</text:span><text:span text:style-name="T932"> </text:span></text:p>
      <text:p text:style-name="P933"><text:span text:style-name="T934"><text:tab/></text:span><text:span text:style-name="T935">I</text:span><text:span text:style-name="T936">magine that there is a process that produces</text:span><text:span text:style-name="T937"><text:s/>a</text:span><text:span text:style-name="T938">n infinite number of<text:s/></text:span><text:span text:style-name="T939">o</text:span><text:span text:style-name="T940">bjects of our reality. And imagine that there is a</text:span><text:span text:style-name="T941"><text:s/>continous light</text:span><text:span text:style-name="T942"><text:s/>co</text:span><text:span text:style-name="T943">ntact between our sphere and the sphere that</text:span><text:span text:style-name="T944"><text:s/>h</text:span><text:span text:style-name="T945">as this process of recreating</text:span><text:span text:style-name="T946">.</text:span><text:span text:style-name="T947"> </text:span></text:p>
      <text:p text:style-name="P948"><text:span text:style-name="T949"><text:tab/></text:span><text:span text:style-name="T950">Try to feel</text:span><text:span text:style-name="T951"><text:s/>y</text:span><text:span text:style-name="T952">our constant participation in that process</text:span><text:span text:style-name="T953"><text:s/>w</text:span><text:span text:style-name="T954">hatever you are doing</text:span><text:span text:style-name="T955">, some a</text:span><text:span text:style-name="T956">ctivity related to your work or your day-to-day routine</text:span><text:span text:style-name="T957">, w</text:span><text:span text:style-name="T958">hether you are asleep or awake</text:span><text:span text:style-name="T959">,</text:span><text:span text:style-name="T960"><text:s/>that</text:span><text:span text:style-name="T961"><text:s/>t</text:span><text:span text:style-name="T962">here is a constant contact between you and that creating structure</text:span><text:span text:style-name="T963">. A</text:span><text:span text:style-name="T964">nd your informational</text:span><text:span text:style-name="T965"><text:s/></text:span><text:span text:style-name="T966">processes are part of this</text:span><text:span text:style-name="T967"><text:s/>b</text:span><text:span text:style-name="T968">ig system.</text:span><text:span text:style-name="T969"><text:tab/></text:span><text:span text:style-name="T970"><text:tab/></text:span><text:span text:style-name="T971"><text:tab/></text:span><text:span text:style-name="T972"><text:tab/></text:span><text:span text:style-name="T973"><text:s/>And now realizing this</text:span><text:span text:style-name="T974">,</text:span><text:span text:style-name="T975"><text:s/></text:span><text:span text:style-name="T976">perceive<text:s/></text:span><text:span text:style-name="T977">even more clearly</text:span><text:span text:style-name="T978">, t</text:span><text:span text:style-name="T979">hat<text:s/></text:span><text:span text:style-name="T980">sphere</text:span><text:span text:style-name="T981"><text:s/>that</text:span><text:span text:style-name="T982"><text:s/>y</text:span><text:span text:style-name="T983">ou created</text:span><text:span text:style-name="T984">, a</text:span><text:span text:style-name="T985">nd maintaining concentration</text:span><text:span text:style-name="T986"><text:s/>o</text:span><text:span text:style-name="T987">n the aforementioned goals</text:span><text:span text:style-name="T988">,</text:span><text:span text:style-name="T989"><text:s/>observe how</text:span><text:span text:style-name="T990"><text:s/></text:span><text:span text:style-name="T991">the glow of our sphere is getting brighter and brighter. I feel your burning desire</text:span><text:span text:style-name="T992">,</text:span><text:span text:style-name="T993"><text:s/></text:span><text:span text:style-name="T994">the</text:span><text:span text:style-name="T995"><text:s/>power</text:span><text:span text:style-name="T996">,</text:span><text:span text:style-name="T997"><text:s/>your will</text:span><text:span text:style-name="T998"><text:s/>t</text:span><text:span text:style-name="T999">hat you are directing towards</text:span><text:span text:style-name="T1000"><text:s/>solving</text:span><text:span text:style-name="T1001"><text:s/>t</text:span><text:span text:style-name="T1002">hose tasks. </text:span></text:p>
      <text:p text:style-name="P1003"><text:span text:style-name="T1004">And see how</text:span><text:span text:style-name="T1005"><text:s/>y</text:span><text:span text:style-name="T1006">our light</text:span><text:span text:style-name="T1007"><text:s/>a</text:span><text:span text:style-name="T1008">ffects the events that are being created. </text:span></text:p>
      <text:p text:style-name="P1009"><text:span text:style-name="T1010">Try to feel your constant presence in that controlling area. </text:span></text:p>
      <text:p text:style-name="P1011"><text:span text:style-name="T1012">A</text:span><text:span text:style-name="T1013">nd try to feel that you are responsible for every</text:span><text:span text:style-name="T1014"><text:s/>following action</text:span><text:span text:style-name="T1015">.</text:span><text:span text:style-name="T1016"><text:s/></text:span><text:span text:style-name="T1017">And try to fill your unlimited</text:span><text:span text:style-name="T1018"><text:s/></text:span><text:span text:style-name="T1019">capabilieies<text:s/></text:span><text:span text:style-name="T1020">t</text:span><text:span text:style-name="T1021">hat you have</text:span><text:span text:style-name="T1022"><text:s/>from</text:span><text:span text:style-name="T1023"><text:s/>the moment of your creation.</text:span><text:span text:style-name="T1024"><text:s/></text:span><text:span text:style-name="T1025">Because that's how the world works. </text:span></text:p>
      <text:p text:style-name="P1026"><text:span text:style-name="T1027">And the changes in the physical reality</text:span><text:span text:style-name="T1028"><text:s/>de</text:span><text:span text:style-name="T1029">pend only on us. </text:span></text:p>
      <text:p text:style-name="P1030"><text:span text:style-name="T1031">Depend on our activity, how active we are. </text:span></text:p>
      <text:p text:style-name="P1032"/>
      <text:p text:style-name="P1033"><text:tab/>Grigori Grabovoi<text:s/>says that the most important thing is to get on that<text:s/>path of action, not<text:s/>on<text:s/>a passive path. And try to have those<text:s/>feelings of<text:s/>being involved in that process.<text:s/>Try to have them on<text:s/><text:s/>constant basis.<text:s/></text:p>
      <text:p text:style-name="P1034"/>
      <text:p text:style-name="P1035"><text:span text:style-name="T1036"><text:tab/></text:span><text:span text:style-name="T1037">Let's take 5 minute break. Try to stay in that state of</text:span><text:span text:style-name="T1038"><text:s/>r</text:span><text:span text:style-name="T1039">ealizing<text:s/></text:span><text:span text:style-name="T1040">t</text:span><text:span text:style-name="T1041">hat you are involved</text:span><text:span text:style-name="T1042"><text:s/></text:span><text:span text:style-name="T1043">in creating the events. The state of realizing that you can influence the quality of events. </text:span></text:p>
      <text:p text:style-name="P1044"><text:span text:style-name="T1045">And I</text:span><text:span text:style-name="T1046"><text:s/>also</text:span><text:span text:style-name="T1047"><text:s/>would like to see your feedback place in the chat. </text:span></text:p>
      <text:p text:style-name="P1048"/>
      <text:soft-page-break/>
      <text:p text:style-name="P1049"><text:span text:style-name="T1050"><text:tab/>L</text:span><text:span text:style-name="T1051">et's continue.<text:s/></text:span><text:span text:style-name="T1052">W</text:span><text:span text:style-name="T1053">e have two comments here. </text:span><text:span text:style-name="T1054">We are going to read them.<text:s/></text:span><text:span text:style-name="T1055">I</text:span><text:span text:style-name="T1056">n both cases the webinar participants described the images that they had during control. </text:span><text:span text:style-name="T1057">That the<text:s/></text:span><text:span text:style-name="T1058">control was accompanied by a lot of joy</text:span><text:span text:style-name="T1059">, b</text:span><text:span text:style-name="T1060">y confidence</text:span><text:span text:style-name="T1061"><text:s/>i</text:span><text:span text:style-name="T1062">n getting the result. </text:span></text:p>
      <text:p text:style-name="P1063"><text:span text:style-name="T1064">Somebody says :<text:s/></text:span><text:span text:style-name="T1065">I have feeling of joint action with God.<text:s/></text:span><text:span text:style-name="T1066">T</text:span><text:span text:style-name="T1067">hank you. Everything is correct and great. I honestly would like to see more comments. But I hope that all of you</text:span><text:span text:style-name="T1068"><text:s/>w</text:span><text:span text:style-name="T1069">ere able to do this concentration. </text:span></text:p>
      <text:p text:style-name="P1070"><text:span text:style-name="T1071"><text:tab/></text:span><text:span text:style-name="T1072">To h</text:span><text:span text:style-name="T1073">ave our actions, bring us to getting the desired results</text:span><text:span text:style-name="T1074">,</text:span><text:span text:style-name="T1075"><text:s/></text:span><text:span text:style-name="T1076">e</text:span><text:span text:style-name="T1077">ven to have our thoughts</text:span><text:span text:style-name="T1078"><text:s/></text:span><text:span text:style-name="T1079">bring us to getting the results, you need to see yourself as a</text:span><text:span text:style-name="T1080"><text:s/></text:span><text:span text:style-name="T1081">participant of this process. </text:span><text:span text:style-name="T1082">So it is not like you</text:span><text:span text:style-name="T1083"><text:s/>were somehere, than you</text:span><text:span text:style-name="T1084"><text:s/>get into the process</text:span><text:span text:style-name="T1085">, y</text:span><text:span text:style-name="T1086">ou get the results, and then you leave. </text:span></text:p>
      <text:p text:style-name="P1087"><text:span text:style-name="T1088">Why this action is supposed to be simple</text:span><text:span text:style-name="T1089">?</text:span><text:span text:style-name="T1090"><text:s/>Because we are constantly in the process of influencing o</text:span><text:span text:style-name="T1091">ur</text:span><text:span text:style-name="T1092"><text:s/>events. And what I like about the<text:s/></text:span><text:span text:style-name="T1093">T</text:span><text:span text:style-name="T1094">eaching of<text:s/></text:span><text:span text:style-name="T1095">Grigori Grabovoi</text:span><text:span text:style-name="T1096"><text:s/>and</text:span><text:span text:style-name="T1097"><text:s/>is that</text:span><text:span text:style-name="T1098"><text:s/>it has<text:s/></text:span><text:span text:style-name="T1099">technologically<text:s/></text:span><text:span text:style-name="T1100">foundation.<text:s/></text:span><text:span text:style-name="T1101">T</text:span><text:span text:style-name="T1102">hat when we perform control or certain tasks, we don't really need to think about the reans of let's say negative events or<text:s/></text:span><text:span text:style-name="T1103">so</text:span><text:span text:style-name="T1104">me war</text:span><text:span text:style-name="T1105"><text:s/>t</text:span><text:span text:style-name="T1106">o analyze deeply, <text:s/>why<text:s/></text:span><text:span text:style-name="T1107">so</text:span><text:span text:style-name="T1108">mething happened. </text:span></text:p>
      <text:p text:style-name="P1109"><text:span text:style-name="T1110">Everything is simple.<text:s/></text:span><text:span text:style-name="T1111">Is there a</text:span><text:span text:style-name="T1112">ny problematic event? </text:span></text:p>
      <text:p text:style-name="P1113"><text:span text:style-name="T1114">It means that at<text:s/></text:span><text:span text:style-name="T1115">so</text:span><text:span text:style-name="T1116">me point in the past</text:span><text:span text:style-name="T1117">, t</text:span><text:span text:style-name="T1118">he concentration that you created didn't have enough light</text:span><text:span text:style-name="T1119"><text:s/></text:span><text:span text:style-name="T1120">to influence</text:span><text:span text:style-name="T1121"><text:s/>the</text:span><text:span text:style-name="T1122"><text:s/>events positively.</text:span><text:span text:style-name="T1123"><text:s/>P</text:span><text:span text:style-name="T1124">eople often ask, <text:s/>what's the point of me being here? Why did God create me?<text:s/></text:span><text:span text:style-name="T1125">T</text:span><text:span text:style-name="T1126">he main<text:s/></text:span><text:span text:style-name="T1127">reason of</text:span><text:span text:style-name="T1128"><text:s/>why<text:s/></text:span><text:span text:style-name="T1129">HE</text:span><text:span text:style-name="T1130"><text:s/>did create us is for the joint</text:span><text:span text:style-name="T1131"><text:s/>a</text:span><text:span text:style-name="T1132">ction of</text:span><text:span text:style-name="T1133"><text:s/>c</text:span><text:span text:style-name="T1134">ontrolling and recreating reality.</text:span><text:span text:style-name="T1135"><text:s/>A constant creation of impulses that emanate from</text:span><text:span text:style-name="T1136"><text:s/></text:span><text:span text:style-name="T1137">you</text:span><text:span text:style-name="T1138"><text:s/>w</text:span><text:span text:style-name="T1139">ith the desired concentration</text:span><text:span text:style-name="T1140"><text:s/>o</text:span><text:span text:style-name="T1141">f those impulses</text:span><text:span text:style-name="T1142"><text:s/>t</text:span><text:span text:style-name="T1143">o maintain that process of recreating reality</text:span><text:span text:style-name="T1144"><text:s/>a</text:span><text:span text:style-name="T1145">t the highest level, where only positive events are recreated.<text:s/></text:span><text:span text:style-name="T1146">T</text:span><text:span text:style-name="T1147">hat's my<text:s/></text:span><text:span text:style-name="T1148">person</text:span><text:span text:style-name="T1149">al opinion, but the habit of people</text:span><text:span text:style-name="T1150"><text:s/>is to<text:s/></text:span><text:span text:style-name="T1151">often over</text:span><text:span text:style-name="T1152"><text:s/></text:span><text:span text:style-name="T1153">analyze</text:span><text:span text:style-name="T1154">. T</text:span><text:span text:style-name="T1155">hey</text:span><text:span text:style-name="T1156"><text:s/>are a</text:span><text:span text:style-name="T1157">sking why? Why did that happen? Why did<text:s/></text:span><text:span text:style-name="T1158">h</text:span><text:span text:style-name="T1159">e</text:span><text:span text:style-name="T1160">,</text:span><text:span text:style-name="T1161"><text:s/>for example</text:span><text:span text:style-name="T1162">,</text:span><text:span text:style-name="T1163"><text:s/>got sick</text:span><text:span text:style-name="T1164"><text:s/>?</text:span><text:span text:style-name="T1165"> </text:span></text:p>
      <text:p text:style-name="P1166">When doing that we are actually wasting time and <text:s/>we're not doing what we really need to be doing. </text:p>
      <text:p text:style-name="P1167"><text:span text:style-name="T1168">Let’s go forward.<text:s/></text:span></text:p>
      <text:soft-page-break/>
      <text:p text:style-name="P1169"><text:tab/>Grigori Grabovoi<text:s/>invites us to<text:s/>discuss the control using a numeric sequence. And he says a phrase that requires<text:s/>some analysis. He would like us to control<text:s/>present time, but<text:s/>he says that we need to<text:s/>look at time<text:s/>as a construct that contains events.</text:p>
      <text:p text:style-name="P1170"><text:span text:style-name="T1171"><text:tab/></text:span><text:span text:style-name="T1172"><text:s/>I think, it's a good idea to talk about this in detail. Usually when we say that we control the</text:span><text:span text:style-name="T1173"><text:s/>events of the</text:span><text:span text:style-name="T1174"><text:s/>future, or</text:span><text:span text:style-name="T1175"><text:s/>of</text:span><text:span text:style-name="T1176"><text:s/>the past</text:span><text:span text:style-name="T1177">, w</text:span><text:span text:style-name="T1178">e may not completely understand what time is</text:span><text:span text:style-name="T1179"><text:s/></text:span><text:span text:style-name="T1180">and how time is related to events</text:span><text:span text:style-name="T1181">.</text:span><text:span text:style-name="T1182"><text:s/></text:span><text:span text:style-name="T1183">I'm going to read</text:span><text:span text:style-name="T1184"><text:s/>a</text:span><text:span text:style-name="T1185"><text:s/>few sentences from the book</text:span><text:span text:style-name="T1186"><text:s/>„R</text:span><text:span text:style-name="T1187">esurrection and eternal life</text:span><text:span text:style-name="T1188"><text:s/>from now on is our reality!”</text:span><text:span text:style-name="T1189"> </text:span></text:p>
      <text:p text:style-name="P1190"><text:span text:style-name="T1191"><text:tab/></text:span><text:span text:style-name="T1192">„T</text:span><text:span text:style-name="T1193">ime can be viewed</text:span><text:span text:style-name="T1194"><text:s/>a</text:span><text:span text:style-name="T1195">s a certain transformer of<text:s/></text:span><text:span text:style-name="T1196">space.</text:span><text:span text:style-name="T1197"><text:s/></text:span><text:span text:style-name="T1198">In this case</text:span><text:span text:style-name="T1199">, t</text:span><text:span text:style-name="T1200">ime can be imagined</text:span><text:span text:style-name="T1201"><text:s/>a</text:span><text:span text:style-name="T1202">s<text:s/></text:span><text:span text:style-name="T1203">so</text:span><text:span text:style-name="T1204">me kind of</text:span><text:span text:style-name="T1205"><text:s/>power</text:span><text:span text:style-name="T1206"><text:s/></text:span><text:span text:style-name="T1207">lines of space<text:s/></text:span><text:span text:style-name="T1208">a</text:span><text:span text:style-name="T1209">long which transformation</text:span><text:span text:style-name="T1210"><text:s/>a</text:span><text:span text:style-name="T1211">nd movement takes place. If we understand this structure of time</text:span><text:span text:style-name="T1212">, t</text:span><text:span text:style-name="T1213">hen it is possible to achieve</text:span><text:span text:style-name="T1214"><text:s/>t</text:span><text:span text:style-name="T1215">he appearance of the</text:span><text:span text:style-name="T1216"><text:s/>r</text:span><text:span text:style-name="T1217">equired space</text:span><text:span text:style-name="T1218"><text:s/>a</text:span><text:span text:style-name="T1219">t the required time and space</text:span><text:span text:style-name="T1220">,<text:s/></text:span><text:span text:style-name="T1221">i</text:span><text:span text:style-name="T1222">ncluding the implementation of the desired event. Both space and time are<text:s/></text:span><text:span text:style-name="T1223">construct</text:span><text:span text:style-name="T1224">s</text:span><text:span text:style-name="T1225"><text:s/>of consciousness</text:span><text:span text:style-name="T1226">”</text:span><text:span text:style-name="T1227">. </text:span></text:p>
      <text:p text:style-name="P1228"><text:tab/>Let's add<text:s/>to<text:s/>this picture<text:s/>on the chart<text:s/>the concepts of time and space.<text:s/></text:p>
      <text:p text:style-name="P1229"><text:span text:style-name="T1230"><text:tab/>So, Grigori Grabovoi</text:span><text:span text:style-name="T1231"><text:s/>says that we can</text:span><text:span text:style-name="T1232"><text:s/>view t</text:span><text:span text:style-name="T1233">ime as a transformer</text:span><text:span text:style-name="T1234"><text:s/>o</text:span><text:span text:style-name="T1235">f space. </text:span><text:span text:style-name="T1236">Certain power lines of space<text:s/></text:span><text:span text:style-name="T1237">with the help of which</text:span><text:span text:style-name="T1238"><text:s/>a</text:span><text:span text:style-name="T1239"><text:s/>new space is created</text:span><text:span text:style-name="T1240"><text:s/>t</text:span><text:span text:style-name="T1241">hat contains the events that we would like to have. </text:span></text:p>
      <text:p text:style-name="P1242"><text:span text:style-name="T1243"><text:tab/></text:span><text:span text:style-name="T1244">W</text:span><text:span text:style-name="T1245">e know that for an event to take place</text:span><text:span text:style-name="T1246"><text:s/>a</text:span><text:span text:style-name="T1247"><text:s/>certain individual space<text:s/></text:span><text:span text:style-name="T1248">f</text:span><text:span text:style-name="T1249">or that event needs to be formed. </text:span></text:p>
      <text:p text:style-name="P1250"><text:span text:style-name="T1251">W</text:span><text:span text:style-name="T1252">hen we start</text:span><text:span text:style-name="T1253"><text:s/>d</text:span><text:span text:style-name="T1254">oing control to normalize events</text:span><text:span text:style-name="T1255">, a</text:span><text:span text:style-name="T1256">t a specific point of time</text:span><text:span text:style-name="T1257">, i</text:span><text:span text:style-name="T1258">t's better to perceive time as a construct that contains our future events. This seminar was created by Grigor</text:span><text:span text:style-name="T1259">i Grabovoi in</text:span><text:span text:style-name="T1260"><text:s/>June 2003. </text:span></text:p>
      <text:p text:style-name="P1261"><text:span text:style-name="T1262"><text:tab/></text:span><text:span text:style-name="T1263">D</text:span><text:span text:style-name="T1264">uring</text:span><text:span text:style-name="T1265"><text:s/>t</text:span><text:span text:style-name="T1266">he seminar<text:s/></text:span><text:span text:style-name="T1267">Grigori Grabovoi</text:span><text:span text:style-name="T1268"><text:s/>using his</text:span><text:span text:style-name="T1269"><text:s/>c</text:span><text:span text:style-name="T1270">ontrolling clairvoyance realized that there was a possibility of</text:span><text:span text:style-name="T1271"><text:s/>n</text:span><text:span text:style-name="T1272">uclear conflict </text:span><text:span text:style-name="T1273">and it was<text:s/></text:span><text:span text:style-name="T1274">based on macro political events. </text:span></text:p>
      <text:p text:style-name="P1275"><text:span text:style-name="T1276">And<text:s/></text:span><text:span text:style-name="T1277">Grigori Grabovoi</text:span><text:span text:style-name="T1278"><text:s/>gave a</text:span><text:span text:style-name="T1279"><text:s/>n</text:span><text:span text:style-name="T1280">umeric sequence</text:span><text:span text:style-name="T1281">:</text:span><text:span text:style-name="T1282"><text:s/>1891418514</text:span></text:p>
      <text:p text:style-name="P1283"><text:span text:style-name="T1284">T</text:span><text:span text:style-name="T1285">he</text:span><text:span text:style-name="T1286"><text:s/>control</text:span><text:span text:style-name="T1287"><text:s/>u</text:span><text:span text:style-name="T1288">sing this numeric sequence was directed</text:span><text:span text:style-name="T1289"><text:s/>t</text:span><text:span text:style-name="T1290">owards the countries that were officially, or maybe informally</text:span><text:span text:style-name="T1291"><text:s/></text:span><text:span text:style-name="T1292">known to possess nuclear weapons. </text:span></text:p>
      <text:soft-page-break/>
      <text:p text:style-name="P1293"><text:span text:style-name="T1294">And the goal was<text:s/></text:span><text:span text:style-name="T1295">to start the process of restructuring nuclear weapons</text:span><text:span text:style-name="T1296"><text:s/>a</text:span><text:span text:style-name="T1297">t the level of external political control.</text:span><text:span text:style-name="T1298"> </text:span></text:p>
      <text:p text:style-name="P1299"><text:span text:style-name="T1300"><text:tab/></text:span><text:span text:style-name="T1301">A</text:span><text:span text:style-name="T1302">nd today, we do have this</text:span><text:span text:style-name="T1303"><text:s/>p</text:span><text:span text:style-name="T1304">retty much</text:span><text:span text:style-name="T1305"><text:s/>the</text:span><text:span text:style-name="T1306"><text:s/>same</text:span><text:span text:style-name="T1307"><text:s/>t</text:span><text:span text:style-name="T1308">ask</text:span><text:span text:style-name="T1309">,</text:span><text:span text:style-name="T1310"><text:s/>same goal to prevent a possible nuclear conflicts. </text:span></text:p>
      <text:p text:style-name="P1311">And based on<text:s/>the material that we talked about during the first part of<text:s/>today's class, now,<text:s/>I would like us to strengthen the control on<text:s/>Macro-goals<text:s/>by concentrating on this numeric sequence.</text:p>
      <text:p text:style-name="P1312"><text:tab/></text:p>
      <text:p text:style-name="P1313"><text:span text:style-name="T1314"><text:tab/></text:span><text:span text:style-name="T1315">Control</text:span></text:p>
      <text:p text:style-name="P1316"><text:span text:style-name="T1317"><text:tab/></text:span><text:span text:style-name="T1318">L</text:span><text:span text:style-name="T1319">et's go back to the image that we created.<text:s/></text:span><text:span text:style-name="T1320">L</text:span><text:span text:style-name="T1321">et's perceive ourselves</text:span><text:span text:style-name="T1322">,</text:span><text:span text:style-name="T1323"><text:s/>our physical body</text:span><text:span text:style-name="T1324">, as you know that</text:span><text:span text:style-name="T1325"><text:s/>our physical<text:s/></text:span><text:span text:style-name="T1326">body</text:span><text:span text:style-name="T1327"><text:s/></text:span><text:span text:style-name="T1328">i</text:span><text:span text:style-name="T1329">s part of<text:s/></text:span><text:span text:style-name="T1330">o</text:span><text:span text:style-name="T1331">ur<text:s/></text:span><text:span text:style-name="T1332">person</text:span><text:span text:style-name="T1333">ality</text:span><text:span text:style-name="T1334">, p</text:span><text:span text:style-name="T1335">erson</text:span><text:span text:style-name="T1336">ality that has unlimited capabilities in terms of influencing reality. </text:span></text:p>
      <text:p text:style-name="P1337"><text:span text:style-name="T1338">And then</text:span><text:span text:style-name="T1339"><text:s/>w</text:span><text:span text:style-name="T1340">e need to recall that image of the process where the entire reality is being recreated. </text:span></text:p>
      <text:p text:style-name="P1341"><text:span text:style-name="T1342">Then in the area of our perception</text:span><text:span text:style-name="T1343"><text:s/>imagine</text:span><text:span text:style-name="T1344"><text:s/>a</text:span><text:span text:style-name="T1345"><text:s/>controlling sphere. </text:span></text:p>
      <text:p text:style-name="P1346"><text:span text:style-name="T1347">And introduce into that sphere the information of the countries<text:s/></text:span><text:span text:style-name="T1348">t</text:span><text:span text:style-name="T1349">hat have nuclear weapons. And formulate a goal. </text:span></text:p>
      <text:p text:style-name="P1350"/>
      <text:p text:style-name="P1351"><text:span text:style-name="T1352"><text:tab/></text:span><text:span text:style-name="T1353">And the goal is to restructure these weapons</text:span><text:span text:style-name="T1354"><text:s/>a</text:span><text:span text:style-name="T1355">t the level of external political control.</text:span><text:span text:style-name="T1356"><text:s/></text:span><text:span text:style-name="T1357">The<text:s/></text:span><text:span text:style-name="T1358">countries that possess nuclear weapons need to make a decision that those nuclear weapons not</text:span><text:span text:style-name="T1359"><text:s/>to</text:span><text:span text:style-name="T1360"><text:s/>exist any longer. </text:span></text:p>
      <text:p text:style-name="P1361"/>
      <text:p text:style-name="P1362"><text:span text:style-name="T1363"><text:tab/>And</text:span><text:span text:style-name="T1364"><text:s/>perceiving this controlling picture that we created</text:span><text:span text:style-name="T1365">, w</text:span><text:span text:style-name="T1366">e observe how</text:span><text:span text:style-name="T1367"><text:s/>t</text:span><text:span text:style-name="T1368">he light of our control</text:span><text:span text:style-name="T1369"><text:s/></text:span><text:span text:style-name="T1370">flows into<text:s/></text:span><text:span text:style-name="T1371">the process of constant recreation of reality</text:span><text:span text:style-name="T1372"><text:s/>a</text:span><text:span text:style-name="T1373">nd the picture of the world changes. </text:span></text:p>
      <text:p text:style-name="P1374"><text:span text:style-name="T1375">A very powerful knowledge</text:span><text:span text:style-name="T1376"><text:s/></text:span><text:span text:style-name="T1377">about</text:span><text:span text:style-name="T1378"><text:s/>n</text:span><text:span text:style-name="T1379">uclear weapons sent that it is those are not necessary begins to emerge. </text:span></text:p>
      <text:p text:style-name="P1380"><text:span text:style-name="T1381">And , while maintaining this concentration,<text:s/></text:span><text:span text:style-name="T1382">perce</text:span><text:span text:style-name="T1383">ive</text:span><text:span text:style-name="T1384"><text:s/>t</text:span><text:span text:style-name="T1385">he numeric sequence. And</text:span><text:span text:style-name="T1386"><text:s/>at</text:span><text:span text:style-name="T1387"><text:s/>the same time observe how the glow gets stronger when you perceive every number of the sequence</text:span><text:span text:style-name="T1388">.</text:span><text:span text:style-name="T1389"><text:s/>And the future<text:s/></text:span><text:span text:style-name="T1390">g</text:span><text:span text:style-name="T1391">ets more and more stable. And time in the infinite future contains only positive events. </text:span></text:p>
      <text:p text:style-name="P1392"><text:span text:style-name="T1393">The numeric sequence is</text:span><text:span text:style-name="T1394"><text:s/></text:span><text:span text:style-name="T1395"> </text:span><text:span text:style-name="T1396">1891418514.<text:s/></text:span></text:p>
      <text:soft-page-break/>
      <text:p text:style-name="P1397"><text:span text:style-name="T1398"><text:tab/></text:span><text:span text:style-name="T1399">And you can repeat that numeric sequence a few times. </text:span></text:p>
      <text:p text:style-name="P1400"><text:span text:style-name="T1401">During this concentration, please observe yourself</text:span><text:span text:style-name="T1402">, y</text:span><text:span text:style-name="T1403">our state. </text:span></text:p>
      <text:p text:style-name="P1404"><text:span text:style-name="T1405">And always remember that</text:span><text:span text:style-name="T1406"><text:s/>y</text:span><text:span text:style-name="T1407">ou are participating in recreating<text:s/></text:span><text:span text:style-name="T1408">a</text:span><text:span text:style-name="T1409">nd influencing reality.<text:s/></text:span><text:span text:style-name="T1410">Y</text:span><text:span text:style-name="T1411">ou are not just<text:s/></text:span><text:span text:style-name="T1412">p</text:span><text:span text:style-name="T1413">erforming<text:s/></text:span><text:span text:style-name="T1414">so</text:span><text:span text:style-name="T1415">me mechanical actions from<text:s/></text:span><text:span text:style-name="T1416">so</text:span><text:span text:style-name="T1417">mewhere. You are inside the system</text:span><text:span text:style-name="T1418"><text:s/>a</text:span><text:span text:style-name="T1419">nd every action of yours</text:span><text:span text:style-name="T1420"><text:s/>i</text:span><text:span text:style-name="T1421">s reflected in this volume of information. And it does influence it. </text:span></text:p>
      <text:p text:style-name="P1422"><text:span text:style-name="T1423"><text:tab/></text:span><text:span text:style-name="T1424">And if<text:s/></text:span><text:span text:style-name="T1425">it is so, and if<text:s/></text:span><text:span text:style-name="T1426">you perform those controlling actions regularly</text:span><text:span text:style-name="T1427">, t</text:span><text:span text:style-name="T1428">hen you</text:span><text:span text:style-name="T1429"><text:s/>can not to</text:span><text:span text:style-name="T1430"><text:s/>get a result. </text:span></text:p>
      <text:p text:style-name="P1431"/>
      <text:p text:style-name="P1432"><text:span text:style-name="T1433"><text:tab/></text:span><text:span text:style-name="T1434">I</text:span><text:span text:style-name="T1435">f possible, I'd like you</text:span><text:span text:style-name="T1436"><text:s/>t</text:span><text:span text:style-name="T1437">o give even like brief comments</text:span><text:span text:style-name="T1438"><text:s/>i</text:span><text:span text:style-name="T1439">n terms of<text:s/></text:span><text:span text:style-name="T1440">i</text:span><text:span text:style-name="T1441">f it was clear for you</text:span><text:span text:style-name="T1442"><text:s/>w</text:span><text:span text:style-name="T1443">hat you need</text:span><text:span text:style-name="T1444">ed</text:span><text:span text:style-name="T1445"><text:s/>to do</text:span><text:span text:style-name="T1446">.</text:span><text:span text:style-name="T1447"> </text:span><text:span text:style-name="T1448"><text:tab/></text:span><text:span text:style-name="T1449">And</text:span><text:span text:style-name="T1450"><text:s/></text:span><text:span text:style-name="T1451">also<text:s/></text:span><text:span text:style-name="T1452">i</text:span><text:span text:style-name="T1453">f you</text:span><text:span text:style-name="T1454"><text:s/>where</text:span><text:span text:style-name="T1455"><text:s/>able to capture that state</text:span><text:span text:style-name="T1456"><text:s/></text:span><text:span text:style-name="T1457">where you know that you are a participant<text:s/></text:span><text:span text:style-name="T1458">of</text:span><text:span text:style-name="T1459"><text:s/>recreating and controlling reality. We have a comment here from Vladimir. He says that everything works, <text:s/>thank you<text:s/></text:span><text:span text:style-name="T1460">V</text:span><text:span text:style-name="T1461">ladimir.<text:s/></text:span><text:span text:style-name="T1462">P</text:span><text:span text:style-name="T1463">lease maintain this concentration. We have a comment from Pascal. He says that there<text:s/></text:span><text:span text:style-name="T1464">is some<text:s/></text:span><text:span text:style-name="T1465">light and<text:s/></text:span><text:span text:style-name="T1466">so</text:span><text:span text:style-name="T1467">me things are glowing. </text:span><text:span text:style-name="T1468">W</text:span><text:span text:style-name="T1469">e have a very good comment from Mari</text:span><text:span text:style-name="T1470">sol</text:span><text:span text:style-name="T1471">. She says that the feeling is working, but the visualization is not that good. But after the concentration after maintaining the concentration</text:span><text:span text:style-name="T1472"><text:s/></text:span><text:span text:style-name="T1473">at the end she felt the expansion of her heart and the great world. Perfect. </text:span></text:p>
      <text:p text:style-name="P1474"/>
      <text:p text:style-name="P1475"><text:span text:style-name="T1476"><text:tab/></text:span><text:span text:style-name="T1477">So</text:span><text:span text:style-name="T1478"><text:s/>the quality of visualization</text:span><text:span text:style-name="T1479"><text:s/>d</text:span><text:span text:style-name="T1480">oesn't really mean much here. </text:span></text:p>
      <text:p text:style-name="P1481"><text:span text:style-name="T1482">The most important thing is that you understand what you are trying to imagine. </text:span><text:span text:style-name="T1483">And doing that y</text:span><text:span text:style-name="T1484">ou are creating the correct informational area in your perception. And the control is taking place at a very good level. </text:span><text:span text:style-name="T1485">The</text:span><text:span text:style-name="T1486"><text:s/>f</text:span><text:span text:style-name="T1487">eeling</text:span><text:span text:style-name="T1488"><text:s/>of</text:span><text:span text:style-name="T1489"><text:s/>the concentration is<text:s/></text:span><text:span text:style-name="T1490">so</text:span><text:span text:style-name="T1491">metimes more important than the vision of</text:span><text:span text:style-name="T1492"><text:s/>concentration.</text:span></text:p>
      <text:p text:style-name="P1493"><text:span text:style-name="T1494">T</text:span><text:span text:style-name="T1495">hat's why,</text:span><text:span text:style-name="T1496"><text:s/></text:span><text:span text:style-name="T1497">during my webinars, I always recommend not only <text:s/>to do certain controls but al</text:span><text:span text:style-name="T1498">so</text:span><text:span text:style-name="T1499"><text:s/>observe yourselves</text:span><text:span text:style-name="T1500">, y</text:span><text:span text:style-name="T1501">our state</text:span><text:span text:style-name="T1502">,</text:span><text:span text:style-name="T1503"><text:s/>during</text:span><text:span text:style-name="T1504"><text:s/>t</text:span><text:span text:style-name="T1505">hose controls. </text:span></text:p>
      <text:p text:style-name="P1506"><text:span text:style-name="T1507">Well, that's a good comment and it means that you are on the right path. And we have a comment from Natalia. She says that<text:s/></text:span><text:span text:style-name="T1508">her<text:s/></text:span><text:span text:style-name="T1509">wrists were burning during control.<text:s/></text:span><text:span text:style-name="T1510">W</text:span><text:span text:style-name="T1511">e have a comment from Marina. She<text:s/></text:span><text:soft-page-break/><text:span text:style-name="T1512">says that</text:span><text:span text:style-name="T1513"><text:s/>she allocated</text:span><text:span text:style-name="T1514"><text:s/>the numbers along the equator and there is a flow of light and al</text:span><text:span text:style-name="T1515">so</text:span><text:span text:style-name="T1516"><text:s/>there is warmth in the body. </text:span></text:p>
      <text:p text:style-name="P1517"><text:span text:style-name="T1518">Katrina saw that<text:s/></text:span><text:span text:style-name="T1519">there are some</text:span><text:span text:style-name="T1520"><text:s/>color changes taking place, <text:s/>blue in in<text:s/></text:span><text:span text:style-name="T1521">so</text:span><text:span text:style-name="T1522">me areas of the Earth was changing to silver. And, hot areas were pulling off</text:span><text:span text:style-name="T1523">, a</text:span><text:span text:style-name="T1524">nd the feeling of</text:span><text:span text:style-name="T1525"><text:s/>s</text:span><text:span text:style-name="T1526">erenity was spreading. </text:span></text:p>
      <text:p text:style-name="P1527"><text:span text:style-name="T1528">Thank you, thanks a lot. Irina says that she has a feeling that she is a participant in reality control. And she says that she has a strong tension in her head, as if the entire world is around<text:s/></text:span><text:span text:style-name="T1529">her</text:span><text:span text:style-name="T1530"><text:s/>head, and<text:s/></text:span><text:span text:style-name="T1531">that<text:s/></text:span><text:span text:style-name="T1532">there is a work in</text:span><text:span text:style-name="T1533"><text:s/>t</text:span><text:span text:style-name="T1534">his world.<text:s/></text:span><text:span text:style-name="T1535">T</text:span><text:span text:style-name="T1536">his work is taking place and it is about creating</text:span><text:span text:style-name="T1537"><text:s/>c</text:span><text:span text:style-name="T1538">onstructively creative reality. </text:span></text:p>
      <text:p text:style-name="P1539"><text:span text:style-name="T1540">I</text:span><text:span text:style-name="T1541">t's great. It's very important to</text:span><text:span text:style-name="T1542"><text:s/>feel</text:span><text:span text:style-name="T1543"><text:s/>that you are a<text:s/></text:span><text:span text:style-name="T1544">co participant<text:s/></text:span><text:span text:style-name="T1545">participant in that constant work performed by God. </text:span></text:p>
      <text:p text:style-name="P1546"><text:span text:style-name="T1547">And we need to realize that<text:s/></text:span><text:span text:style-name="T1548">w</text:span><text:span text:style-name="T1549">e can do a lot if we participate in this work on regular basis</text:span><text:span text:style-name="T1550"><text:s/></text:span><text:span text:style-name="T1551">.</text:span><text:span text:style-name="T1552"> </text:span></text:p>
      <text:p text:style-name="P1553"><text:span text:style-name="T1554"><text:tab/></text:span><text:span text:style-name="T1555">There is an important point that I'd like to</text:span><text:span text:style-name="T1556"><text:s/>n</text:span><text:span text:style-name="T1557">ote here. </text:span></text:p>
      <text:p text:style-name="P1558"><text:span text:style-name="T1559">W</text:span><text:span text:style-name="T1560">hen you create those concentrations, there is no need to create any physical tension in your body. </text:span></text:p>
      <text:p text:style-name="P1561"><text:span text:style-name="T1562">It</text:span><text:span text:style-name="T1563"><text:s/>is a concentration of your thought</text:span><text:span text:style-name="T1564">, a<text:s/></text:span><text:span text:style-name="T1565">concentration<text:s/></text:span><text:span text:style-name="T1566">of</text:span><text:span text:style-name="T1567"><text:s/>your consciousness</text:span><text:span text:style-name="T1568"><text:s/>but there must be no</text:span><text:span text:style-name="T1569"><text:s/>tension in your body to control this. </text:span><text:span text:style-name="T1570"><text:tab/></text:span><text:span text:style-name="T1571">Martha says that she feels a lot of energy</text:span><text:span text:style-name="T1572"><text:s/>b</text:span><text:span text:style-name="T1573">etween<text:s/></text:span><text:span text:style-name="T1574">her</text:span><text:span text:style-name="T1575"><text:s/>eyebrows</text:span><text:span text:style-name="T1576">.</text:span><text:span text:style-name="T1577"><text:s text:c="2"/></text:span><text:span text:style-name="T1578">W</text:span><text:span text:style-name="T1579">e're gonna have different</text:span><text:span text:style-name="T1580"><text:s/></text:span><text:span text:style-name="T1581">signs</text:span><text:span text:style-name="T1582"><text:s/>t</text:span><text:span text:style-name="T1583">hat control has started. </text:span><text:span text:style-name="T1584">T</text:span><text:span text:style-name="T1585">hank you for sharing your comments with us</text:span><text:span text:style-name="T1586"><text:s/>so we<text:s/></text:span><text:span text:style-name="T1587">can see different manifestations that can happen in our bodies. </text:span></text:p>
      <text:p text:style-name="P1588">Barbara says that there is a very powerful light inside the sphere<text:s/>and it was increased when she concentrated on the numeric sequence. And she even felt this light physically. This light kind of united with her. Danielle says that<text:s/>nuclear weapons<text:s/>are outdated and there is no risk of nuclear conflict. And that she has a feeling<text:s/>of serenity . Thank you.</text:p>
      <text:p text:style-name="P1589"><text:span text:style-name="T1590"><text:tab/>I</text:span><text:span text:style-name="T1591">t's very important to realize that everything that you feel or see is real. It is your action. It is your contribution</text:span><text:span text:style-name="T1592"><text:s/>i</text:span><text:span text:style-name="T1593">n the changing<text:s/></text:span><text:span text:style-name="T1594">of<text:s/></text:span><text:span text:style-name="T1595">our world. And try to maintain those processes. </text:span></text:p>
      <text:p text:style-name="P1596">And it will be implemented for sure. You need to be active. And then everything will happen. Another participants says that<text:s/>he<text:s/>perceived the dark clouds and when those<text:s/>clouds met in that area then<text:s/>the sky<text:s/><text:soft-page-break/>got<text:s/>clear. Thank you. Rosanna says that she sees that<text:s/>people are changing and they make<text:s/>right decisions. And <text:s/>bright light, of course. And another comment<text:s/>: this<text:s/>participant has a feeling of joy and this feeling has been present throughout the entire concentration. Thank you, and I'd like you to memorize the state<text:s/>that you are in during this control. And try to prolong that state and try to enter that state on your own. And it will be easier for you<text:s/>to perform control when<text:s/>you<text:s/>are constantly in that state of joy</text:p>
      <text:p text:style-name="P1597"><text:tab/>We<text:s/>have<text:s/>10 min<text:s/>left. <text:s/>We have created this powerful glow <text:s/>while controlling<text:s/>macor-tasks. </text:p>
      <text:p text:style-name="P1598"><text:tab/></text:p>
      <text:p text:style-name="P1599"><text:span text:style-name="T1600"><text:tab/></text:span><text:span text:style-name="T1601">Control</text:span></text:p>
      <text:p text:style-name="P1602"><text:span text:style-name="T1603"><text:tab/></text:span><text:span text:style-name="T1604">And while you continue to perceive yourself as an active participant in this process</text:span><text:span text:style-name="T1605">, p</text:span><text:span text:style-name="T1606">erceive in front of you a controlling sphere. And perceiv</text:span><text:span text:style-name="T1607">e in it<text:s/></text:span><text:span text:style-name="T1608">your own norm of health</text:span><text:span text:style-name="T1609"><text:s/>or the</text:span><text:span text:style-name="T1610"><text:s/>norm</text:span><text:span text:style-name="T1611"><text:s/>of<text:s/></text:span><text:span text:style-name="T1612"><text:s/>health of</text:span><text:span text:style-name="T1613"><text:s/>a</text:span><text:span text:style-name="T1614"><text:s/></text:span><text:span text:style-name="T1615">person</text:span><text:span text:style-name="T1616"><text:s/>who<text:s/></text:span><text:span text:style-name="T1617">you</text:span><text:span text:style-name="T1618"><text:s/>would like to help. Or perceived<text:s/></text:span><text:span text:style-name="T1619">the<text:s/></text:span><text:span text:style-name="T1620">norm</text:span><text:span text:style-name="T1621"><text:s/>ov</text:span><text:span text:style-name="T1622">er<text:s/></text:span><text:span text:style-name="T1623">so</text:span><text:span text:style-name="T1624">me event that is important to you. </text:span></text:p>
      <text:p text:style-name="P1625"><text:span text:style-name="T1626">O</text:span><text:span text:style-name="T1627">ne of the options<text:s/></text:span><text:span text:style-name="T1628">, and</text:span><text:span text:style-name="T1629"><text:s/>this is what I do</text:span><text:span text:style-name="T1630">, is that</text:span><text:span text:style-name="T1631"><text:s/>along that powerful light channel that we have established when</text:span><text:span text:style-name="T1632"><text:s/>we were</text:span><text:span text:style-name="T1633"><text:s/>working on macro tasks</text:span><text:span text:style-name="T1634">, t</text:span><text:span text:style-name="T1635">hat light channel that constantly exists</text:span><text:span text:style-name="T1636"><text:s/>b</text:span><text:span text:style-name="T1637">etween our perception and the</text:span><text:span text:style-name="T1638"><text:s/>creating</text:span><text:span text:style-name="T1639"><text:s/></text:span><text:span text:style-name="T1640">area of information</text:span><text:span text:style-name="T1641">, a</text:span><text:span text:style-name="T1642">nd we see<text:s/></text:span><text:span text:style-name="T1643">the<text:s/></text:span><text:span text:style-name="T1644">norm reflected in the project of future events. </text:span></text:p>
      <text:p text:style-name="P1645"><text:span text:style-name="T1646">And then this information of our task gets stabilized there. </text:span></text:p>
      <text:p text:style-name="P1647"><text:span text:style-name="T1648">This is the way it should be and not any other way. </text:span></text:p>
      <text:p text:style-name="P1649"><text:span text:style-name="T1650">And then this light of norm</text:span><text:span text:style-name="T1651"><text:s/>t</text:span><text:span text:style-name="T1652">akes part in</text:span><text:span text:style-name="T1653"><text:s/>c</text:span><text:span text:style-name="T1654">reating a physical reality. <text:s/></text:span><text:span text:style-name="T1655">M</text:span><text:span text:style-name="T1656">aintain this concentration and observe your state and your sensations. </text:span></text:p>
      <text:p text:style-name="P1657"><text:span text:style-name="T1658">You should get a</text:span><text:span text:style-name="T1659"><text:s/>fe</text:span><text:span text:style-name="T1660">eling of joy and the feeling of confidence in<text:s/></text:span><text:span text:style-name="T1661">a</text:span><text:span text:style-name="T1662">chieving the result. Feeling of being full of energy.<text:s/></text:span><text:span text:style-name="T1663">E</text:span><text:span text:style-name="T1664">nergy to do good things. And it is a very good sign or criterion. </text:span></text:p>
      <text:p text:style-name="P1665"><text:span text:style-name="T1666">And that means that your actions<text:s/></text:span><text:span text:style-name="T1667">h</text:span><text:span text:style-name="T1668">ave been </text:span><text:span text:style-name="T1669">implemented.</text:span></text:p>
      <text:p text:style-name="P1670"><text:span text:style-name="T1671">And that you ha</text:span><text:span text:style-name="T1672">d</text:span><text:span text:style-name="T1673"><text:s/>positively influenced the event being created. </text:span></text:p>
      <text:p text:style-name="P1674"><text:span text:style-name="T1675">And that means that<text:s/></text:span><text:span text:style-name="T1676">the<text:s/></text:span><text:span text:style-name="T1677">event or events</text:span><text:span text:style-name="T1678"><text:s/>w</text:span><text:span text:style-name="T1679">ill definitely happen in our physical. The laws</text:span><text:span text:style-name="T1680"><text:s/>a</text:span><text:span text:style-name="T1681">re the same as in</text:span><text:span text:style-name="T1682"><text:s/>the</text:span><text:span text:style-name="T1683"><text:s/>physical reality</text:span><text:span text:style-name="T1684">. I</text:span><text:span text:style-name="T1685">f a<text:s/></text:span><text:span text:style-name="T1686">person</text:span><text:span text:style-name="T1687"><text:s/>takes bricks and cement and starts using<text:s/></text:span><text:span text:style-name="T1688">them</text:span><text:span text:style-name="T1689">, i</text:span><text:span text:style-name="T1690">t means that the<text:s/></text:span><text:soft-page-break/><text:span text:style-name="T1691">h</text:span><text:span text:style-name="T1692">ouse will be built. If an artist get</text:span><text:span text:style-name="T1693">s some b</text:span><text:span text:style-name="T1694">rushes and paint</text:span><text:span text:style-name="T1695">, it</text:span><text:span text:style-name="T1696"><text:s/>means that he's gonna paint a picture. There is no other scenarios. </text:span></text:p>
      <text:p text:style-name="P1697"/>
      <text:p text:style-name="P1698"><text:span text:style-name="T1699">If we can I realize the reality power actions</text:span><text:span text:style-name="T1700"><text:s/>in</text:span><text:span text:style-name="T1701"><text:s/>that informational aspect</text:span><text:span text:style-name="T1702">, i</text:span><text:span text:style-name="T1703">f we can realize</text:span><text:span text:style-name="T1704"><text:s/></text:span><text:span text:style-name="T1705">the existence of this unique divine mechanism</text:span><text:span text:style-name="T1706">, w</text:span><text:span text:style-name="T1707">e will definitely get the results that we need. </text:span></text:p>
      <text:p text:style-name="P1708"/>
      <text:p text:style-name="P1709"><text:span text:style-name="T1710"><text:tab/>Y</text:span><text:span text:style-name="T1711">our homework is to continue using these concentrations and then tomorrow we're gonna start our class with your comments. Thank you all and I wish you joy in eternal life. See you tomorrow.<text:s/></text:span></text:p>
      <text:p text:style-name="P1712"><text:span text:style-name="T1713">Thank you all. See you tomorrow.<text:s/></text:span></text:p>
      <text:p text:style-name="P1714"><text:span text:style-name="T1715"> </text:span></text:p>
      <text:p text:style-name="P17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msonormal0" style:display-name="msonormal"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textrun" style:display-name="textrun" style:family="text" style:parent-style-name="DefaultParagraphFont"/>
    <style:style style:name="normaltextrun" style:display-name="normaltextrun" style:family="text" style:parent-style-name="DefaultParagraphFont"/>
    <style:style style:name="eop" style:display-name="eop"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spellingerror" style:display-name="spellingerro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Elena Dosu</meta:initial-creator>
    <dc:creator>Elena Dosu</dc:creator>
    <meta:creation-date>2022-11-26T13:00:00Z</meta:creation-date>
    <dc:date>2022-11-27T16:19:00Z</dc:date>
    <meta:template xlink:href="Normal" xlink:type="simple"/>
    <meta:editing-cycles>2</meta:editing-cycles>
    <meta:editing-duration>PT98100S</meta:editing-duration>
    <meta:document-statistic meta:page-count="16" meta:paragraph-count="60" meta:word-count="4537" meta:character-count="30342" meta:row-count="215" meta:non-whitespace-character-count="25865"/>
  </office:meta>
</office:document-meta>
</file>